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Dr.Kreijenstraat 7, 6461EE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0 augustus 2026 een aanvraag omgevingsvergunning voor het vervangen van houten kozijnen door kunststof kozijnen met hr ++ glas op de locatie Dr.Kreijenstraat 7, 6461EE Kerkrade (kadastrale aanduiding KRD00, sectie E, nr. 5347).</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46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21</meta:user-defined>
    <meta:user-defined meta:name="DCTERMS.abstract">Betreft: Aanvraag op locatie Dr.Kreijenstraat 7, 6461EE Kerkra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Dr.Kreijenstraat 7, 6461EE Kerkrade</meta:user-defined>
    <meta:user-defined meta:name="DCTERMS.W3CDTF/DCTERMS.available">2026-08-27</meta:user-defined>
    <meta:user-defined meta:name="DCTERMS.W3CDTF/OVERHEIDop.jaargang">2026</meta:user-defined>
    <meta:user-defined meta:name="OVERHEIDop.publicationIssue">404600</meta:user-defined>
    <meta:user-defined meta:name="OVERHEIDop.GmbID/DC.identifier">gmb-2026-404600</meta:user-defined>
    <meta:user-defined meta:name="OVERHEIDop.versieInformatie"/>
  </office:meta>
</office:document-meta>
</file>