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Burgemeester Serrarisstraat 67, 5591EE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25-08-2026 een aanvraag omgevingsvergunning ontvangen.</text:p>
            <text:p text:style-name="common-al">Het betreft een aanvraag op locatie Burgemeester Serrarisstraat 67 5591EE Heeze met omschrijving: "Verbouwing woonhuis inpandig", met zaaknummer <text:span text:style-name="nadrukvet">515456</text:span>.</text:p>
            <text:p text:style-name="common-al">De zaak is geregistreerd onder nummer 515456 en is aangevraagd voor de volgende onderdelen: Technische Bouwactiviteit (bouwtechnische vergunning)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4045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5456</meta:user-defined>
    <meta:user-defined meta:name="DCTERMS.abstract">Verbouwing woonhuis inpandig Burgemeester Serrarisstraat 67 te Heeze</meta:user-defined>
    <dc:language>nl</dc:language>
    <meta:user-defined meta:name="OVERHEIDop.locatietype/OVERHEIDop.gebiedsmarkering">Vlak</meta:user-defined>
    <meta:user-defined meta:name="DC.title">Ingediende aanvraag omgevingsvergunning Burgemeester Serrarisstraat 67, 5591EE Heez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96</meta:user-defined>
    <meta:user-defined meta:name="OVERHEIDop.GmbID/DC.identifier">gmb-2026-404596</meta:user-defined>
    <meta:user-defined meta:name="OVERHEIDop.versieInformatie"/>
  </office:meta>
</office:document-meta>
</file>