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zoek om ontheffing i.v.m. werkzaamheden vanaf 20.00 in de avond/nacht t.b.v. renovatie ri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896 </text:p>
            <text:p text:style-name="common-al"> Omschrijving: verzoek om ontheffing i.v.m. werkzaamheden vanaf 20.00 in de avond/nacht t.b.v. renovatie riool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Aalsterweg 293 5644RD Eindhoven</text:p>
              </text:list-item>
            </text:list>
            <text:p text:style-name="common-al"> Soort aanvraag: Maatwerkvoorschrift </text:p>
            <text:p text:style-name="common-al"> Besluit: Verleend </text:p>
            <text:p text:style-name="common-al"> Verzenddatum: 2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89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5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6896</meta:user-defined>
    <meta:user-defined meta:name="DCTERMS.abstract">verzoek om ontheffing i.v.m. werkzaamheden vanaf 20.00 in de avond/nacht t.b.v. renovatie riool</meta:user-defined>
    <dc:language>nl</dc:language>
    <meta:user-defined meta:name="OVERHEIDop.locatietype/OVERHEIDop.gebiedsmarkering">Punt</meta:user-defined>
    <meta:user-defined meta:name="DC.title">Besluit op aanvraag omgevingsvergunning: verzoek om ontheffing i.v.m. werkzaamheden vanaf 20.00 in de avond/nacht t.b.v. renovatie riool</meta:user-defined>
    <meta:user-defined meta:name="OVERHEIDop.datumEindeReactietermijn">2026-10-07</meta:user-defined>
    <meta:user-defined meta:name="OVERHEIDop.terinzageleggingBG">https://publicaties.eindhoven.nl/dossier/EHV-ZP2026-00689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95</meta:user-defined>
    <meta:user-defined meta:name="OVERHEIDop.GmbID/DC.identifier">gmb-2026-404595</meta:user-defined>
    <meta:user-defined meta:name="OVERHEIDop.versieInformatie"/>
  </office:meta>
</office:document-meta>
</file>