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realiseren van een dakopbouw aan de voorzijde van de woning, Helderwit 7 2718AZ Zoetermeer op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aanvraag Omgevingsvergunning ontvangen voor het realiseren van een dakopbouw aan de voorzijde van de woning op locatie Helderwit 7 2718AZ Zoetermeer. De aanvraag is geregistreerd onder zaaknummer 2026-118102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45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8102</meta:user-defined>
    <meta:user-defined meta:name="DCTERMS.abstract">het realiseren van een dakopbouw aan de voorzijde van de woning</meta:user-defined>
    <dc:language>nl</dc:language>
    <meta:user-defined meta:name="OVERHEIDop.locatietype/OVERHEIDop.gebiedsmarkering">Vlak</meta:user-defined>
    <meta:user-defined meta:name="DC.title">Ingediende aanvraag Omgevingsvergunning voor het realiseren van een dakopbouw aan de voorzijde van de woning, Helderwit 7 2718AZ Zoetermeer op 20-08-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93</meta:user-defined>
    <meta:user-defined meta:name="OVERHEIDop.GmbID/DC.identifier">gmb-2026-404593</meta:user-defined>
    <meta:user-defined meta:name="OVERHEIDop.versieInformatie"/>
  </office:meta>
</office:document-meta>
</file>