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Nassaukade 372-4V 1054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5-08-2026</text:p>
            <text:p text:style-name="common-al">Zaakadres: Nassaukade 372-4V 1054AC Amsterdam</text:p>
            <text:p text:style-name="common-al">Zaaknummer: Z2026-03731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7311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31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Nassaukade 372-4V 1054AC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88</meta:user-defined>
    <meta:user-defined meta:name="OVERHEIDop.GmbID/DC.identifier">gmb-2026-404588</meta:user-defined>
    <meta:user-defined meta:name="OVERHEIDop.versieInformatie"/>
  </office:meta>
</office:document-meta>
</file>