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voor de omgevingsplanactiviteit bouwwerken en de technische bouwactiviteit i.v.m. het verlengen van de vergunning voor de tijdelijke huisvesting van de surfschool in een portacabin en een container, Het Lange Land 5A 2725KZ Zoetermeer op 30-07-2026</text:p>
      <text:section text:name="zakelijke-mededeling_id1-3-2" text:style-name="zakelijke-mededeling">
        <text:section text:name="zakelijke-mededeling-tekst_id1-3-2-1" text:style-name="zakelijke-mededeling-tekst">
          <text:section text:name="tekst_id1-3-2-1-1" text:style-name="tekst">
            <text:p text:style-name="common-al">Op 30-07-2026 is een aanvraag Omgevingsvergunning ontvangen voor de omgevingsplanactiviteit bouwwerken en de technische bouwactiviteit i.v.m. het verlengen van de vergunning voor de tijdelijke huisvesting van de surfschool in een portacabin en een container op locatie Het Lange Land 5A 2725KZ Zoetermeer. De aanvraag is geregistreerd onder zaaknummer 2026-109025.</text:p>
            <text:p text:style-name="common-al">
            <text:span text:style-name="nadrukvet">Veiligheid, Vergunningen en Handhaving</text:span>
          </text:p>
            <text:p text:style-name="common-al">De taken van de afdeling VVH zijn onder andere vergunningverlening, toezicht en handhaving op grond van de Omgevingswet, en aanverwante regelgeving.</text:p>
            <text:p text:style-name="common-al">
            <text:span text:style-name="nadrukvet">Ingediende aanvragen</text:span>
          </text:p>
            <text:p text:style-name="last-al">Het is alleen mogelijk om binnengekomen aanvragen in te zien. Binnengekomen aanvragen kunt u inzien bij de Omgevingsbalie, Engelandlaan 502, nadat u een afspraak hebt gemaakt, via www.zoetermeer.nl/afspraakomgevingsbal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0458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8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oetermeer</meta:user-defined>
    <meta:user-defined meta:name="OVERHEIDop.Rubriek/DC.type">omgevingsvergunning</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09025</meta:user-defined>
    <meta:user-defined meta:name="DCTERMS.abstract">het verlengen van de vergunning voor de tijdelijke huisvesting van de surfschool in een portacabin en een container</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or de omgevingsplanactiviteit bouwwerken en de technische bouwactiviteit i.v.m. het verlengen van de vergunning voor de tijdelijke huisvesting van de surfschool in een portacabin en een container, Het Lange Land 5A 2725KZ Zoetermeer op 30-07-2026</meta:user-defined>
    <meta:user-defined meta:name="DCTERMS.W3CDTF/DCTERMS.available">2026-08-27</meta:user-defined>
    <meta:user-defined meta:name="DCTERMS.W3CDTF/OVERHEIDop.jaargang">2026</meta:user-defined>
    <meta:user-defined meta:name="OVERHEIDop.publicationIssue">404587</meta:user-defined>
    <meta:user-defined meta:name="OVERHEIDop.GmbID/DC.identifier">gmb-2026-404587</meta:user-defined>
    <meta:user-defined meta:name="OVERHEIDop.versieInformatie"/>
  </office:meta>
</office:document-meta>
</file>