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4-1-1">
      <style:table-column-properties style:rel-column-width="26*"/>
    </style:style>
    <style:style style:family="table-column" style:parent-style-name="colspec" style:name="id1-3-2-2-9-4-1-2">
      <style:table-column-properties style:rel-column-width="36*"/>
    </style:style>
    <style:style style:family="table-column" style:parent-style-name="colspec" style:name="id1-3-2-2-9-4-1-3">
      <style:table-column-properties style:rel-column-width="25*"/>
    </style:style>
    <text:list-style style:name="id1-3-2-2-9-27">
      <text:list-level-style-bullet text:bullet-char="-" text:level="1">
        <style:list-level-properties text:min-label-width="10mm"/>
      </text:list-level-style-bullet>
    </text:list-style>
    <text:list-style style:name="id1-3-2-2-9-27-1">
      <text:list-level-style-bullet text:bullet-char="-" text:level="1">
        <style:list-level-properties text:min-label-width="10mm"/>
      </text:list-level-style-bullet>
    </text:list-style>
    <text:list-style style:name="id1-3-2-2-9-27-2">
      <text:list-level-style-bullet text:bullet-char="-" text:level="1">
        <style:list-level-properties text:min-label-width="10mm"/>
      </text:list-level-style-bullet>
    </text:list-style>
    <text:list-style style:name="id1-3-2-2-9-27-3">
      <text:list-level-style-bullet text:bullet-char="-" text:level="1">
        <style:list-level-properties text:min-label-width="10mm"/>
      </text:list-level-style-bullet>
    </text:list-style>
    <text:list-style style:name="id1-3-2-2-9-27-4">
      <text:list-level-style-bullet text:bullet-char="-" text:level="1">
        <style:list-level-properties text:min-label-width="10mm"/>
      </text:list-level-style-bullet>
    </text:list-style>
    <text:list-style style:name="id1-3-2-2-9-27-5">
      <text:list-level-style-bullet text:bullet-char="-" text:level="1">
        <style:list-level-properties text:min-label-width="10mm"/>
      </text:list-level-style-bullet>
    </text:list-style>
    <text:list-style style:name="id1-3-2-2-9-27-6">
      <text:list-level-style-bullet text:bullet-char="-" text:level="1">
        <style:list-level-properties text:min-label-width="10mm"/>
      </text:list-level-style-bullet>
    </text:list-style>
    <text:list-style style:name="id1-3-2-2-9-27-7">
      <text:list-level-style-bullet text:bullet-char="-" text:level="1">
        <style:list-level-properties text:min-label-width="10mm"/>
      </text:list-level-style-bullet>
    </text:list-style>
    <text:list-style style:name="id1-3-2-2-9-27-8">
      <text:list-level-style-bullet text:bullet-char="-" text:level="1">
        <style:list-level-properties text:min-label-width="10mm"/>
      </text:list-level-style-bullet>
    </text:list-style>
    <text:list-style style:name="id1-3-2-2-9-27-9">
      <text:list-level-style-bullet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36">
      <text:list-level-style-bullet text:bullet-char="-" text:level="1">
        <style:list-level-properties text:min-label-width="10mm"/>
      </text:list-level-style-bullet>
    </text:list-style>
    <text:list-style style:name="id1-3-2-4-36-1">
      <text:list-level-style-bullet text:bullet-char="-" text:level="1">
        <style:list-level-properties text:min-label-width="10mm"/>
      </text:list-level-style-bullet>
    </text:list-style>
    <text:list-style style:name="id1-3-2-4-36-2">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8-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leidsregels aanvraag transportcapaciteit en prioriteit elektriciteitsaansluitingen woningbouwprojecten en scholen Gemeente Winterswijk, 2026</text:p>
      <text:section text:name="regeling_id1-3-2" text:style-name="regeling">
        <text:section text:name="aanhef_id1-3-2-1" text:style-name="aanhef">
          <text:section text:name="preambule_id1-3-2-1-1" text:style-name="preambule">
            <text:p text:style-name="al">Het college van burgemeester en wethouders van de gemeente Winterswijk;</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transportcapaciteit en prioriteit elektriciteitsaansluitingen woningbouwprojecten en scholen Gemeente Winterswijk,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ollege: college van burgemeester en wethouders van de gemeente Winterswijk.</text:p>
              </text:list-item>
              <text:list-item text:style-override="id1-3-2-2-1-3-4">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5">
                <text:number>-</text:number>
                <text:p text:style-name="al">netbeheerder: distributiesysteembeheerder als bedoeld in artikel 1.1 van de Energiewet die het distributiesysteem voor elektriciteit beheert in het congestiegebied;</text:p>
              </text:list-item>
              <text:list-item text:style-override="id1-3-2-2-1-3-6">
                <text:number>-</text:number>
                <text:p text:style-name="al">project: realisatie van een basisbehoefte, zijnde de functie woonbehoefte of schoolgebouw als bedoeld in tabel 3 van bijlage 3 van de Systeemcode Elektriciteit 2026; </text:p>
              </text:list-item>
              <text:list-item text:style-override="id1-3-2-2-1-3-7">
                <text:number>-</text:number>
                <text:p text:style-name="al">projectlocatie: locatie waar het project zal worden ontwikkeld; </text:p>
              </text:list-item>
              <text:list-item text:style-override="id1-3-2-2-1-3-8">
                <text:number>-</text:number>
                <text:p text:style-name="al">projectontwikkelaar: een rechtspersoon, stichting, vereniging of natuurlijke persoon die een project realiseert of initieert; </text:p>
              </text:list-item>
              <text:list-item text:style-override="id1-3-2-2-1-3-9">
                <text:number>-</text:number>
                <text:p text:style-name="al">prioriteringsverzoek: verzoek om prioriteit bij de toewijzing van transportcapaciteit als bedoeld in artikel 7.21 van de Systeemcode Elektriciteit 2026;</text:p>
              </text:list-item>
              <text:list-item text:style-override="id1-3-2-2-1-3-10">
                <text:number>-</text:number>
                <text:p text:style-name="al">projectdossier: geheel van documenten ter onderbouwing van een prioriteringsverzoek en transportverzoek;</text:p>
              </text:list-item>
              <text:list-item text:style-override="id1-3-2-2-1-3-11">
                <text:number>-</text:number>
                <text:p text:style-name="al">projectfase: Een ruimtelijk, programmatisch en technisch afgebakend deel van een project waarvoor een afzonderlijke aansluitbehoefte en planning kunnen worden vastgesteld.</text:p>
              </text:list-item>
              <text:list-item text:style-override="id1-3-2-2-1-3-12">
                <text:number>-</text:number>
                <text:p text:style-name="al">tijdsblok: periode waarbinnen door de gemeente projecten ingediend kunnen worden bij mijnaansluitingen.nl en waarvan de bouw gestart wordt voor een bepaald jaar. </text:p>
              </text:list-item>
              <text:list-item text:style-override="id1-3-2-2-1-3-13">
                <text:number>-</text:number>
                <text:p text:style-name="al">transportcapaciteit: capaciteit voor het transport van elektriciteit op het distributienet;</text:p>
              </text:list-item>
              <text:list-item text:style-override="id1-3-2-2-1-3-14">
                <text:number>-</text:number>
                <text:p text:style-name="al">transportverzoek: verzoek tot het verzorgen van transport van elektriciteit als bedoeld in artikel 3.46, eerste lid, van de Energiewet;</text:p>
              </text:list-item>
              <text:list-item text:style-override="id1-3-2-2-1-3-15">
                <text:number>-</text:number>
                <text:p text:style-name="al">volgordelijst: de door de gemeente vastgestelde rangordelijst van woningbouwprojecten en scholen conform tabel 3 van bijlage 3 Systeemcode Elektriciteit 2026, waarvoor de gemeente transport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 Het gaat zowel over woningen als scholen.</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item text:style-override="id1-3-2-2-2-4">
                <text:number>3.</text:number>
                <text:p text:style-name="al">Verzwaringen van bestaande individuele woningen neemt de gemeente niet mee in het proces “Eerder aanvragen”. Die kunnen rechtstreeks bij de netbeheerder ingediend worden door de verantwoordelijke voor de woningaansluiting.</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de woonbehoefte en van scholen in congestiegebieden, in uitvoering van de gemeentelijke zorgplicht voor voldoende woongelegenheid en onderwijshuisvesting, die de grondslag vormt voor de opname van woonbehoefte en onderwijshuisvesting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woningbouwproject waarbij de gemeente zelf opdrachtgever is, wordt op basis van dezelfde regels beoordeeld als projecten van projectontwikkelaars.</text:p>
              </text:list-item>
              <text:list-item text:style-override="id1-3-2-2-4-3">
                <text:number>2.</text:number>
                <text:p text:style-name="al">Een gemeentelijk woningbouwproject geniet geen voorrangspositie, tenzij een hogere positie op grond van de prioriteringsregels dit rechtvaardigt.</text:p>
              </text:list-item>
              <text:list-item text:style-override="id1-3-2-2-4-4">
                <text:number>3.</text:number>
                <text:p text:style-name="al">Transportverzoeken voor scholen worden als eerste ingediend bij de netbeheerder, daarna volgen transportverzoeken voor woningbouw op basis van de volgordelijst.</text:p>
                <text:p text:style-name="al">Vanwege de zorg voor goede onderwijshuisvesting worden eerst de scholen ingevoerd. Omdat het hierbij om kleine aantallen gaat, zal dit nauwelijks effect hebben op het moment waarop projecten door Winterswijk ingevoerd worden op mijnaansluitingen.nl. En daarmee zijn ook de effecten op de plek op de lijst van de netbeheerder gering. </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text:p>
              </text:list-item>
              <text:list-item text:style-override="id1-3-2-2-5-3">
                <text:number>2.</text:number>
                <text:p text:style-name="al">Het in het eerste lid bedoelde verzoek kan worden ingediend tot en met 10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de juiste gegevens voor het indienen van een project, bij een verzoek tot opname op de volgordelijst, waarbij hij voor het indienen van het verzoek gebruik maakt van het daartoe door de gemeente Winterswijk beschikbaar gestelde formulier.</text:p>
              </text:list-item>
              <text:list-item text:style-override="id1-3-2-2-6-3">
                <text:number>2.</text:number>
                <text:p text:style-name="al">De gemeente stuurt binnen twee werkdagen een ontvangstbevestiging van het verzoek waarbij tevens wordt gewezen op de in artikel 12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text:p>
              </text:list-item>
              <text:list-item text:style-override="id1-3-2-2-6-5">
                <text:number>4.</text:number>
                <text:p text:style-name="al">Als verzoeken of de daarmee samenhangende formulieren te laat zijn binnengekomen, of onvolledig of foutief zijn ingevuld en later worden gecorrigeerd, dan spant de gemeente zich in om de betreffende projecten alsnog in te dienen bij de netbeheerder. Hierbij wordt eerst bepaald in welk tijdsblok ze vallen. Vervolgens worden ze ingediend bij de netbeheerder zodra de projecten op de volgordelijst voor dit betreffende tijdsblok zijn ingevoerd. </text:p>
              </text:list-item>
              <text:list-item text:style-override="id1-3-2-2-6-6">
                <text:number>5.</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de juiste gegevens voor het indienen van een project dat zij zelf initieert of realiseert voor opname op de volgordelijst.</text:p>
              </text:list-item>
            </text:list>
          </text:section>
          <text:section text:name="artikel_id1-3-2-2-8" text:style-name="artikel">
            <text:p text:style-name="artikel_kop_titel"><text:span text:style-name="artikel_kop_label">Artikel</text:span> <text:span text:style-name="artikel_kop_nr">8.</text:span> Bestuursverklaring</text:p>
            <text:p text:style-name="al">Het verzamelen van de informatie voor bestuursverklaringen en bewijsstukken wordt na de periode van 'eerder aanvragen' opgestart. Dit zal rond 1 november 2026 zijn. Het is belangrijk dat de bestuursverklaringen met bewijsstukken die beschikbaar zijn aan het dossier toegevoegd worden. De netbeheerder heeft deze bewijslast nodig voor het toekennen van het transportverzoek. De projectontwikkelaar moet hiervoor de informatie en stukken aanleveren. Voor projecten die nog in een pril stadium zijn kan dit nog jaren duren. De positie op de wachtlijst van Liander blijft dan wel intact. Die is gebaseerd op de volgorde die ontstaan is op basis van het proces van 'eerder aanvragen'. </text:p>
            <text:p text:style-name="al"/>
            <text:p text:style-name="al">De bestuursverklaring is een noodzakelijke aanvulling op het aanvragen van transportcapaciteit en bevat:</text:p>
            <text:list text:style-name="id1-3-2-2-8-5">
              <text:list-item text:style-override="id1-3-2-2-8-5-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5-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5-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5-4">
                <text:number>d.</text:number>
                <text:p text:style-name="al">een verklaring dat de bewijsstukken, bedoeld in tabel 4 van bijlage 3 Systeemcode Elektriciteit 2026 compleet zijn;</text:p>
              </text:list-item>
              <text:list-item text:style-override="id1-3-2-2-8-5-5">
                <text:number>e.</text:number>
                <text:p text:style-name="al">een verklaring dat de bestuursverklaring naar waarheid is ingevuld;</text:p>
              </text:list-item>
              <text:list-item text:style-override="id1-3-2-2-8-5-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5-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5-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 woningbouwplannen</text:p>
            <text:p text:style-name="al">De gemeente bepaalt de rangorde op de volgordelijst stapsgewijs op basis van de volgende stappen en legt de uitkomst daarvan schriftelijk vast. De eerste selectie wordt bepaald door de volgorde op de volgordelijst. De gemeente voert de projecten in conform de tijdblokken van het eenmalig gecoördineerde manier van aanvragen met blokken die steeds opengesteld worden in een periode van 1 tot 23 oktober 2026. </text:p>
            <text:p text:style-name="al"/>
            <text:section text:name="table_id1-3-2-2-9-4" text:style-name="table">
              <text:p text:style-name="table_top"/>
              <table:table table:style-name="tgroup">
                <table:table-column table:style-name="id1-3-2-2-9-4-1-1"/>
                <table:table-column table:style-name="id1-3-2-2-9-4-1-2"/>
                <table:table-column table:style-name="id1-3-2-2-9-4-1-3"/>
                <table:table-row table:style-name="row">
                  <table:table-cell table:style-name="cell_frame_all" table:number-rows-spanned="1" table:number-columns-spanned="1">
                    <text:p text:style-name="table_al">
                      <text:span text:style-name="nadrukvet">Datum </text:span>
                    </text:p>
                  </table:table-cell>
                  <table:table-cell table:style-name="cell_frame_all" table:number-rows-spanned="1" table:number-columns-spanned="1">
                    <text:p text:style-name="table_al">
                      <text:span text:style-name="nadrukvet">Indienen projecten met start bouwjaar</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er 1 oktober om 09.00 uur</text:p>
                  </table:table-cell>
                  <table:table-cell table:style-name="cell_frame_all" table:number-rows-spanned="1" table:number-columns-spanned="1">
                    <text:p text:style-name="table_al">Start bouw t/m 2028</text:p>
                  </table:table-cell>
                  <table:table-cell table:style-name="cell_frame_all" table:number-rows-spanned="8" table:number-columns-spanned="1">
                    <text:p text:style-name="table_al"/>
                  </table:table-cell>
                </table:table-row>
                <table:table-row table:style-name="row">
                  <table:table-cell table:style-name="cell_frame_all" table:number-rows-spanned="1" table:number-columns-spanned="1">
                    <text:p text:style-name="table_al">Per 6 oktober om 09.00 uur</text:p>
                  </table:table-cell>
                  <table:table-cell table:style-name="cell_frame_all" table:number-rows-spanned="1" table:number-columns-spanned="1">
                    <text:p text:style-name="table_al">Start bouw t/m 2029 </text:p>
                  </table:table-cell>
                </table:table-row>
                <table:table-row table:style-name="row">
                  <table:table-cell table:style-name="cell_frame_all" table:number-rows-spanned="1" table:number-columns-spanned="1">
                    <text:p text:style-name="table_al">Per 8 oktober om 09.00 uur</text:p>
                  </table:table-cell>
                  <table:table-cell table:style-name="cell_frame_all" table:number-rows-spanned="1" table:number-columns-spanned="1">
                    <text:p text:style-name="table_al">Start bouw t/m 2030</text:p>
                  </table:table-cell>
                </table:table-row>
                <table:table-row table:style-name="row">
                  <table:table-cell table:style-name="cell_frame_all" table:number-rows-spanned="1" table:number-columns-spanned="1">
                    <text:p text:style-name="table_al">Per 12 oktober om 09.00 uur</text:p>
                  </table:table-cell>
                  <table:table-cell table:style-name="cell_frame_all" table:number-rows-spanned="1" table:number-columns-spanned="1">
                    <text:p text:style-name="table_al">Start bouw t/m 2031</text:p>
                  </table:table-cell>
                </table:table-row>
                <table:table-row table:style-name="row">
                  <table:table-cell table:style-name="cell_frame_all" table:number-rows-spanned="1" table:number-columns-spanned="1">
                    <text:p text:style-name="table_al">Per 14 oktober om 09.00 uur</text:p>
                  </table:table-cell>
                  <table:table-cell table:style-name="cell_frame_all" table:number-rows-spanned="1" table:number-columns-spanned="1">
                    <text:p text:style-name="table_al">Start bouw t/m 2032</text:p>
                  </table:table-cell>
                </table:table-row>
                <table:table-row table:style-name="row">
                  <table:table-cell table:style-name="cell_frame_all" table:number-rows-spanned="1" table:number-columns-spanned="1">
                    <text:p text:style-name="table_al">Per 16 oktober om 09.00 uur</text:p>
                  </table:table-cell>
                  <table:table-cell table:style-name="cell_frame_all" table:number-rows-spanned="1" table:number-columns-spanned="1">
                    <text:p text:style-name="table_al">Start bouw t/m 2033</text:p>
                  </table:table-cell>
                </table:table-row>
                <table:table-row table:style-name="row">
                  <table:table-cell table:style-name="cell_frame_all" table:number-rows-spanned="1" table:number-columns-spanned="1">
                    <text:p text:style-name="table_al">Per 20 oktober om 09.00 uur</text:p>
                  </table:table-cell>
                  <table:table-cell table:style-name="cell_frame_all" table:number-rows-spanned="1" table:number-columns-spanned="1">
                    <text:p text:style-name="table_al">Start bouw t/m 2034</text:p>
                  </table:table-cell>
                </table:table-row>
                <table:table-row table:style-name="row">
                  <table:table-cell table:style-name="cell_frame_all" table:number-rows-spanned="1" table:number-columns-spanned="1">
                    <text:p text:style-name="table_al">Per 22 oktober om 09.00 uur</text:p>
                  </table:table-cell>
                  <table:table-cell table:style-name="cell_frame_all" table:number-rows-spanned="1" table:number-columns-spanned="1">
                    <text:p text:style-name="table_al">Start bouw t/m 2035</text:p>
                  </table:table-cell>
                </table:table-row>
                <table:table-row table:style-name="row">
                  <table:table-cell table:style-name="cell_frame_all" table:number-rows-spanned="1" table:number-columns-spanned="1">
                    <text:p text:style-name="table_al">Per 23 oktober</text:p>
                  </table:table-cell>
                  <table:table-cell table:style-name="cell_frame_all" table:number-rows-spanned="1" table:number-columns-spanned="2">
                    <text:p text:style-name="table_al">Einde tijdblokkenschema</text:p>
                  </table:table-cell>
                </table:table-row>
              </table:table>
              <text:p text:style-name="table_bottom"/>
            </text:section>
            <text:p text:style-name="al"/>
            <text:p text:style-name="al">Uiterlijk oplevering in 2036</text:p>
            <text:p text:style-name="al"/>
            <text:p text:style-name="al">Binnen deze tijdblokken wordt volgens een volgordelijst gewerkt. De volgordelijst bepaalt de volgorde waarop de gemeente start met invoeren van projecten. De uiteindelijke volgorde waarop projecten door de netbeheerder worden aangesloten ontstaat door een samenspel van alle projecten die ingevoerd worden in het congestiegebied waar Winterswijk zich in bevindt. Dit is globaal het gebied in de driehoek Winterswijk-Zevenaar-Zutphen. Doordat de gemeente Winterswijk met meerdere medewerkers tegelijkertijd wil invoeren kunnen er afwijkingen ontstaan tussen de volgordelijst en het moment waarop een project daadwerkelijk aangemeld is. De gemeente Winterwijk streeft ernaar om die verschillen zo klein mogelijk te laten zijn. </text:p>
            <text:p text:style-name="al"/>
            <text:p text:style-name="al">De bepaling van de volgorde op de volgordelijst vindt plaats op basis van de gegevens op het formulier waarop projecten aangemeld kunnen worden. De bepaling van de volgorde op de volgordelijst kent verschillende stappen. Dit kan overdreven lijken, maar het doel hiervan is mede om loting zoveel mogelijk te voorkomen. Als er na een voorgaande stap projecten gelijkwaardig zijn wordt op basis van de volgende stap gesorteerd. </text:p>
            <text:p text:style-name="al"/>
            <text:p text:style-name="al">
            <text:span text:style-name="nadrukondlijn">Stap 1: Aantal wooneenheden</text:span>
          </text:p>
            <text:p text:style-name="al">Gelet op de ambitie van de gemeente Winterswijk om meer dan 1400 woningen te realiseren tot 2035 krijgen projecten met een groter aantal woningen een hogere rangorde. Dus binnen de projecten die in een tijdsblok vallen vindt een onderverdeling plaats op basis van het aantal wooneenheden. Hoe meer wooneenheden, hoe hoger een project op de volgordelijst komt. </text:p>
            <text:p text:style-name="al"/>
            <text:p text:style-name="al">
            <text:span text:style-name="nadrukondlijn">Stap 2: Startdatum bouw</text:span>
          </text:p>
            <text:p text:style-name="al">Als tweede stap vindt een rangschikking plaats op basis van de datum van de geplande start van de bouw, waarbij een project hoger wordt gerangschikt als de bouw eerder start. Bij projecten met een eerder startmoment is de urgentie om duidelijkheid te krijgen over een elektriciteitsaansluiting hoger dan bij latere projecten. </text:p>
            <text:p text:style-name="al"/>
            <text:p text:style-name="al">
            <text:span text:style-name="nadrukondlijn">Stap 3: Geplande datum oplevering. </text:span>
          </text:p>
            <text:p text:style-name="al">Het is wenselijk dat projecten die eerder elektriciteit nodig hebben een kans maken op een hogere plek in de ranglijst.</text:p>
            <text:p text:style-name="al"/>
            <text:p text:style-name="al">
            <text:span text:style-name="nadrukondlijn">Stap 4: Aansluitwaarde van de woningen in een project</text:span>
          </text:p>
            <text:p text:style-name="al">Een aansluitwaarde van 3 x 25 A is gunstiger voor het netwerk, dan een aansluitwaarde van 3 x 35 A. De collectieve voorzieningen worden hier niet bij betrokken. De gekozen prioriteit is:</text:p>
            <text:p text:style-name="al">3 x 25 A, daarna 3 x 35 A en daarna andere aansluitingen. In theorie kunnen bij andere aansluitingen lagere aansluitwaardes van toepassing zijn, maar vanuit het oogpunt van eenduidige interpretatie van deze beleidsregels komen die lager in de rangorde.</text:p>
            <text:p text:style-name="al"/>
            <text:p text:style-name="al">
            <text:span text:style-name="nadrukondlijn">Stap 5 Gekozen verwarmings-oplossing</text:span>
          </text:p>
            <text:p text:style-name="al">Hierbij wordt de volgende volgorde aangehouden:</text:p>
            <text:list text:style-name="id1-3-2-2-9-27">
              <text:list-item text:style-override="id1-3-2-2-9-27-1">
                <text:number>-</text:number>
                <text:p text:style-name="al">Warmtenet laag temp</text:p>
              </text:list-item>
              <text:list-item text:style-override="id1-3-2-2-9-27-2">
                <text:number>-</text:number>
                <text:p text:style-name="al">Warmtenet midden temp</text:p>
              </text:list-item>
              <text:list-item text:style-override="id1-3-2-2-9-27-3">
                <text:number>-</text:number>
                <text:p text:style-name="al">Warmtenet hoog temp</text:p>
              </text:list-item>
              <text:list-item text:style-override="id1-3-2-2-9-27-4">
                <text:number>-</text:number>
                <text:p text:style-name="al">WKO (Warmte-Koude-Opslag)</text:p>
              </text:list-item>
              <text:list-item text:style-override="id1-3-2-2-9-27-5">
                <text:number>-</text:number>
                <text:p text:style-name="al">Centrale warmtepomp</text:p>
              </text:list-item>
              <text:list-item text:style-override="id1-3-2-2-9-27-6">
                <text:number>-</text:number>
                <text:p text:style-name="al">Individuele bodemwarmtepomp </text:p>
              </text:list-item>
              <text:list-item text:style-override="id1-3-2-2-9-27-7">
                <text:number>-</text:number>
                <text:p text:style-name="al">Individuele luchtwarmtepomp</text:p>
              </text:list-item>
              <text:list-item text:style-override="id1-3-2-2-9-27-8">
                <text:number>-</text:number>
                <text:p text:style-name="al">Nog niet bekend</text:p>
              </text:list-item>
              <text:list-item text:style-override="id1-3-2-2-9-27-9">
                <text:number>-</text:number>
                <text:p text:style-name="al">Anders, namelijk</text:p>
              </text:list-item>
            </text:list>
            <text:p text:style-name="al">In theorie kunnen bij 'Nog niet bekend' en 'Anders, namelijk', nog betere systemen voor het elektriciteitsnet van toepassing zijn, maar vanuit het oogpunt van eenduidige interpretatie van beleidsregels komen die lager in de rangorde.</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loting.</text:p>
              </text:list-item>
              <text:list-item text:style-override="id1-3-2-2-10-3">
                <text:number>2.</text:number>
                <text:p text:style-name="al">De loting vindt plaats door de gemeente op een vooraf bekendgemaakte datum en locatie.</text:p>
              </text:list-item>
              <text:list-item text:style-override="id1-3-2-2-10-4">
                <text:number>3.</text:number>
                <text:p text:style-name="al">Betrokken projectontwikkelaars worden uitgenodigd om de loting bij te wonen.</text:p>
              </text:list-item>
              <text:list-item text:style-override="id1-3-2-2-10-5">
                <text:number>4.</text:number>
                <text:p text:style-name="al">De uitkomst van de loting is bindend. De gemeente legt de uitkomst schriftelijk vast en verwerkt deze in de volgordelijst.</text:p>
              </text:list-item>
            </text:list>
          </text:section>
          <text:section text:name="artikel_id1-3-2-2-11" text:style-name="artikel">
            <text:p text:style-name="artikel_kop_titel"><text:span text:style-name="artikel_kop_label">Artikel</text:span> <text:span text:style-name="artikel_kop_nr">11.</text:span> Motivering</text:p>
            <text:list text:style-name="id1-3-2-2-11-2">
              <text:list-item text:style-override="id1-3-2-2-11-2">
                <text:number>1.</text:number>
                <text:p text:style-name="al">De gemeente geeft in een bijeenkomst op 15 september voor de projectontwikkelaars, die een verzoek hebben ingediend, een toelichting op de positie die aan zijn project(en) is (zijn) toegekend. </text:p>
              </text:list-item>
            </text:list>
          </text:section>
          <text:section text:name="artikel_id1-3-2-2-12" text:style-name="artikel">
            <text:p text:style-name="artikel_kop_titel"><text:span text:style-name="artikel_kop_label">Artikel</text:span> <text:span text:style-name="artikel_kop_nr">12.</text:span> Rechtsbescherming</text:p>
            <text:list text:style-name="id1-3-2-2-12-2">
              <text:list-item text:style-override="id1-3-2-2-12-2">
                <text:number>1.</text:number>
                <text:p text:style-name="al">Een projectontwikkelaar die een fout ziet bij zijn positie op de volgordelijst of ziet dat de gemeente onterecht zijn project niet op de volgordelijst heeft gezet, bijvoorbeeld omdat de gemeente een kennelijke vergissing heeft gemaakt, kan dit binnen acht kalenderdagen na het bekendmaken van de lijst door de gemeente aan de gemeente melden. Na deze termijn vervalt deze mogelijkheid. De gemeente beslist zo spoedig mogelijk wat zij met de melding van de projectontwikkelaar doet.</text:p>
              </text:list-item>
              <text:list-item text:style-override="id1-3-2-2-12-3">
                <text:number>2.</text:number>
                <text:p text:style-name="al">Een projectontwikkelaar die daarna nog fouten ziet kan na de in het eerste lid bedoelde periode binnen vijf dagen een kort geding aanhangig maken. Na deze termijn vervalt het recht om een kort geding aanhangig te maken.</text:p>
              </text:list-item>
              <text:list-item text:style-override="id1-3-2-2-12-4">
                <text:number>3.</text:number>
                <text:p text:style-name="al">Door indiening van een verzoek overeenkomstig artikel 6 stemt de projectontwikkelaar uitdrukkelijk in met de in dit artikel geregelde rechtsbeschermingsprocedure. </text:p>
              </text:list-item>
              <text:list-item text:style-override="id1-3-2-2-12-5">
                <text:number>4.</text:number>
                <text:p text:style-name="al">De planning voor deze procedure is als volgt ingebed in het werkproces:</text:p>
                <text:list text:style-name="id1-3-2-2-12-5-3">
                  <text:list-item text:style-override="id1-3-2-2-12-5-3-1">
                    <text:number>a.</text:number>
                    <text:p text:style-name="al">Besluit college: 25 augustus 2026</text:p>
                  </text:list-item>
                  <text:list-item text:style-override="id1-3-2-2-12-5-3-2">
                    <text:number>b.</text:number>
                    <text:p text:style-name="al">Publicatie beleid en openstellen formulier: 28 augustus 2026</text:p>
                  </text:list-item>
                  <text:list-item text:style-override="id1-3-2-2-12-5-3-3">
                    <text:number>c.</text:number>
                    <text:p text:style-name="al">Einde aanleveren gegevens door projectontwikkelaar: 10 september 2026</text:p>
                  </text:list-item>
                  <text:list-item text:style-override="id1-3-2-2-12-5-3-4">
                    <text:number>d.</text:number>
                    <text:p text:style-name="al">Controle door gemeente gereed en vaststellen lijst: 14 september 2026</text:p>
                  </text:list-item>
                  <text:list-item text:style-override="id1-3-2-2-12-5-3-5">
                    <text:number>e.</text:number>
                    <text:p text:style-name="al">Bekendmaking positie op lijst aan projectontwikkelaars: 15 september 2026</text:p>
                  </text:list-item>
                  <text:list-item text:style-override="id1-3-2-2-12-5-3-6">
                    <text:number>f.</text:number>
                    <text:p text:style-name="al">Uiterlijke datum waarop projectontwikkelaars kunnen melden dat ze fouten zien in hun positie of hun afwijzing: 23 september 2026</text:p>
                  </text:list-item>
                  <text:list-item text:style-override="id1-3-2-2-12-5-3-7">
                    <text:number>g.</text:number>
                    <text:p text:style-name="al">Reactie gemeente op melding dat ze het niet eens zijn: 25 september 2026</text:p>
                  </text:list-item>
                  <text:list-item text:style-override="id1-3-2-2-12-5-3-8">
                    <text:number>h.</text:number>
                    <text:p text:style-name="al">Deadline voor ontwikkelaar om kort geding te starten: 30 september 2026</text:p>
                  </text:list-item>
                </text:list>
              </text:list-item>
            </text:list>
          </text:section>
          <text:section text:name="artikel_id1-3-2-2-13" text:style-name="artikel">
            <text:p text:style-name="artikel_kop_titel"><text:span text:style-name="artikel_kop_label">Artikel</text:span> <text:span text:style-name="artikel_kop_nr">13.</text:span> Wijziging en intrekking van de volgordepositie</text:p>
            <text:list text:style-name="id1-3-2-2-13-2">
              <text:list-item text:style-override="id1-3-2-2-13-2">
                <text:number>1.</text:number>
                <text:p text:style-name="al">De gemeente kan de positie van een project op de volgordelijst wijzigen of intrekken als:</text:p>
                <text:list text:style-name="id1-3-2-2-13-2-3">
                  <text:list-item text:style-override="id1-3-2-2-13-2-3-1">
                    <text:number>a.</text:number>
                    <text:p text:style-name="al">de projectontwikkelaar aantoonbaar onjuiste of onvolledige informatie heeft verstrekt;</text:p>
                  </text:list-item>
                  <text:list-item text:style-override="id1-3-2-2-13-2-3-2">
                    <text:number>b.</text:number>
                    <text:p text:style-name="al">het project naar het oordeel van de gemeente aantoonbaar niet meer voor realisatie in aanmerking komt;</text:p>
                  </text:list-item>
                  <text:list-item text:style-override="id1-3-2-2-13-2-3-3">
                    <text:number>c.</text:number>
                    <text:p text:style-name="al">de projectontwikkelaar het project heeft gewijzigd en dit een herbeoordeling vergt; </text:p>
                  </text:list-item>
                  <text:list-item text:style-override="id1-3-2-2-13-2-3-4">
                    <text:number>d.</text:number>
                    <text:p text:style-name="al">het project naar het oordeel van de gemeente onuitvoerbaar is geworden.</text:p>
                  </text:list-item>
                </text:list>
              </text:list-item>
              <text:list-item text:style-override="id1-3-2-2-13-3">
                <text:number>2.</text:number>
                <text:p text:style-name="al">Een herbeoordeling na wijziging van het project kan betekenen dat het project een andere (hogere of lagere) plek op de volgordelijst zal krijgen.</text:p>
              </text:list-item>
              <text:list-item text:style-override="id1-3-2-2-13-4">
                <text:number>3.</text:number>
                <text:p text:style-name="al">De gemeente stelt de intrekking of wijziging vast en stelt de projectontwikkelaar hiervan onverwijld in kennis.</text:p>
              </text:list-item>
              <text:list-item text:style-override="id1-3-2-2-13-5">
                <text:number>4.</text:number>
                <text:p text:style-name="al">Wijzigen op grond van dit artikel is slechts mogelijk zolang de volgordelijst nog niet door de gemeente is ingediend bij de netbeheerder. </text:p>
              </text:list-item>
              <text:list-item text:style-override="id1-3-2-2-13-6">
                <text:number>5.</text:number>
                <text:p text:style-name="al">Wijzigingen daarna worden onmiddellijk aan de gemeente en netbeheerder gemeld en kunnen leiden tot wijziging of verval van de aanvraag.</text:p>
              </text:list-item>
            </text:list>
          </text:section>
          <text:section text:name="artikel_id1-3-2-2-14" text:style-name="artikel">
            <text:p text:style-name="artikel_kop_titel"><text:span text:style-name="artikel_kop_label">Artikel</text:span> <text:span text:style-name="artikel_kop_nr">14.</text:span> Inwerkingtreding</text:p>
            <text:p text:style-name="al">Deze beleidsregels treden in werking op de dag na publicatie.</text:p>
          </text:section>
          <text:section text:name="artikel_id1-3-2-2-15" text:style-name="artikel">
            <text:p text:style-name="artikel_kop_titel"><text:span text:style-name="artikel_kop_label">Artikel</text:span> <text:span text:style-name="artikel_kop_nr">15.</text:span> Citeertitel</text:p>
            <text:p text:style-name="al">Deze beleidsregels worden aangehaald als de: Beleidsregels aanvraag transportcapaciteit en prioriteit elektriciteitsaansluitingen woningbouwprojecten en scholen Gemeente Winterswijk,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Burgemeester en wethouders van gemeente Winterswijk,</text:span></text:p>
          </text:section>
          <text:section text:name="ondertekening_id1-3-2-3-3">
            <text:p><text:span text:style-name="functie"/></text:p>
            <text:p><text:span text:style-name="functie">De secretaris, </text:span></text:p>
            <text:p><text:span text:style-name="functie">B. Freriks-ten Hagen </text:span></text:p>
          </text:section>
          <text:section text:name="ondertekening_id1-3-2-3-4">
            <text:p><text:span text:style-name="functie"/></text:p>
            <text:p><text:span text:style-name="functie">De burgemeester,</text:span></text:p>
            <text:p><text:span text:style-name="functie">B. Dijkstra</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bij het besluit van het college van burgemeester en wethouders van de Gemeente Winterswijk tot vaststelling van de Beleidsregels aanvraag prioriteit transportcapaciteit woningbouwprojecten Gemeente Winterswijk, 2026. (Beleidsregels aanvraag prioriteit transportcapaciteit woningbouwprojecten Gemeente Winterswijk, 2026. </text:p>
          <text:p text:style-name="al">
          <text:span text:style-name="nadrukvet">Algemeen</text:span>
        </text:p>
          <text:p text:style-name="al"/>
          <text:p text:style-name="al">
          <text:span text:style-name="nadrukcur">Inleiding</text:span>
        </text:p>
          <text:p text:style-name="al">Met deze beleidsregels geeft de gemeente Winterswijk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woningbouw en scholen,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Ook wordt de relatie met de prioriteit voor de onderwijshuisvestingstaak helder gemaak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aanvraag prioriteit transportcapaciteit woningbouwprojecten. In afwijking van het VNG-model zijn veel wijzigingen doorgevoerd, met name bij: </text:p>
          <text:list text:style-name="id1-3-2-4-36">
            <text:list-item text:style-override="id1-3-2-4-36-1">
              <text:number>-</text:number>
              <text:p text:style-name="al">de bepaling van de volgorde op de volgordelijst. Hierbij worden in de Winterswijkse beleidsregels een aantal accenten anders gelegd en wordt gestreefd naar het voorkomen van loting en het aansluiten bij de laatste kennis over de manier van invoeren in mijnaansluiting.nl. De motivatie hiervan staat bij de betreffende artikelen.</text:p>
            </text:list-item>
            <text:list-item text:style-override="id1-3-2-4-36-2">
              <text:number>-</text:number>
              <text:p text:style-name="al">de rechtsbeschermingsprocedure. Hierbij worden in de Winterswijkse beleidsregels termen gebruikt die voorkomen dat de indruk wordt gewekt dat hier gaat om een reguliere bestuursrechtelijke procedure op grond van de Awb. Het proces eerder aanvragen betreft een privaatrechtelijke aanvraag. Eveneens wordt de procedure zo vormgegeven dat die past in een strakke planning omdat de gemeente op 1 oktober 2026 moet starten met invoeren. </text:p>
            </text:list-item>
          </text:list>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Daarnaast is een definitie van volgordelijst toegevoegd. </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en om onderwijshuisvesting.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schoolgebouw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woningbouw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voor de aanvraag van transportcapaciteit standaardaanvraagformulier beschikbaar waarin alle vereiste gegevens worden gevraagd. Dit formulier is te vinden op een gemeentelijke website en bevat tevens het in artikel 12,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 de verplichte onderdelen van het formulier, met onder meer:</text:p>
          <text:list text:style-name="id1-3-2-4-88">
            <text:list-item text:style-override="id1-3-2-4-88-1">
              <text:number>a.</text:number>
              <text:p text:style-name="al">naam, contactgegevens en rechtsvorm van de gemeente, dan wel naam en contactgegevens van de projectontwikkelaar;</text:p>
            </text:list-item>
            <text:list-item text:style-override="id1-3-2-4-88-2">
              <text:number>b.</text:number>
              <text:p text:style-name="al">omschrijving en locatie van het project, onder vermelding van het type bouw en de geografische begrenzing van het projectgebied (als polygoon);</text:p>
            </text:list-item>
            <text:list-item text:style-override="id1-3-2-4-88-3">
              <text:number>c.</text:number>
              <text:p text:style-name="al">de verwachte elektrische belasting van het project, omvattende:</text:p>
              <text:list text:style-name="id1-3-2-4-88-3-3">
                <text:list-item text:style-override="id1-3-2-4-88-3-3-1">
                  <text:number>1.</text:number>
                  <text:p text:style-name="al">het aantal en de grootte (doorlaatwaarde) van de benodigde aansluitingen, uitgesplitst naar wooneenheden, collectieve voorzieningen en onlosmakelijk verbonden activiteiten;</text:p>
                </text:list-item>
                <text:list-item text:style-override="id1-3-2-4-88-3-3-2">
                  <text:number>2.</text:number>
                  <text:p text:style-name="al">de op planniveau gehanteerde wijze van verwarmen, als meest bepalende factor in de netbelasting;</text:p>
                </text:list-item>
                <text:list-item text:style-override="id1-3-2-4-88-3-3-3">
                  <text:number>3.</text:number>
                  <text:p text:style-name="al">de geplande datum van oplevering, uitgesplitst per projectfase en met een maximale loopduur van tien jaar na datum van indiening.</text:p>
                </text:list-item>
                <text:list-item text:style-override="id1-3-2-4-88-3-3-4">
                  <text:number>4.</text:number>
                  <text:p text:style-name="al">de datum waarop de bouw gepland is om te starten.</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8);</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2; </text:p>
            </text:list-item>
            <text:list-item text:style-override="id1-3-2-4-97-3">
              <text:number>3.</text:number>
              <text:p text:style-name="al">Een verklaring dat akkoord gegaan wordt met openbaarmaking van de gegevens. Het is niet de bedoeling om alle gegevens te publiceren, maar als de gemeente inzicht wil geven in de volgordelijst ontkomt ze er niet aan om ook gegevens te delen, </text:p>
            </text:list-item>
            <text:list-item text:style-override="id1-3-2-4-97-4">
              <text:number>4.</text:number>
              <text:p text:style-name="al">Een verklaring dat het gaat om een inspanningsverplichting van de gemeente tot het aanvragen van prioritering en transportcapaciteit, niet een resultaatsverplichting; en</text:p>
            </text:list-item>
            <text:list-item text:style-override="id1-3-2-4-97-5">
              <text:number>5.</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De aanvraag voor prioriteit wordt vanaf november 2026 opgestart en zal naar verwachting langjarig door blijven lopen. Dit omdat de documenten voor projecten op de lange termijn pas over jaren beschikbaar zijn. Voor de projecten waarvan de documenten beschikbaar zijn is het belangrijk dat die enige tijd voor 1 januari 2027 door de gemeente aan het dossier voor de netbeheerder toegevoegd worden. Want vanaf 1 januari 2027 wordt de resterende capaciteit aan niet prioritaire aanvragen toegekend. </text:p>
          <text:p text:style-name="al"/>
          <text:p text:style-name="al">Een verzoek waarvan het formulier niet volledig is ingevuld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enkele achtereenvolgende stappen. Elke volgende stap is uitsluitend van toepassing wanneer de voorgaande stap geen onderscheid oplever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manier voor het maken van opmerkingen over de volgordelijst te creëren.</text:p>
          <text:p text:style-name="al"/>
          <text:p text:style-name="al">De termijn van acht kalenderdagen wijkt bewust af van de twintig-dagentermijn die in het aanbestedingsrecht geldt. Acht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hier opmerkingen over te maken, zonder dat de procedure een blokkerende werking heeft op de indiening bij de netbeheerder. </text:p>
          <text:p text:style-name="al"/>
          <text:p text:style-name="al">Het tweede en derde lid introduceren een contractuele vervaltermijn voor twee onderscheiden rechtsmiddelen: het maken van opmerkingen over de lijst bij de gemeente en de kortgedingprocedure bij de civiele rechter. Het recht op het maken van opmerkingen bij de gemeente vervalt acht kalenderdagen na bekendmaking van de volgordelijst, vijf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3.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4045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interswijk</meta:user-defined>
    <meta:user-defined meta:name="OVERHEID.Informatietype/DC.type">officiële publicatie</meta:user-defined>
    <meta:user-defined meta:name="OVERHEIDop.Rubriek/DC.type">beleidsregel</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2497138</meta:user-defined>
    <meta:user-defined meta:name="DCTERMS.alternative">Beleidsregels aanvraag transportcapaciteit en prioriteit elektriciteitsaansluitingen woningbouwprojecten en scholen Gemeente Winterswijk, 2026</meta:user-defined>
    <dc:language>nl</dc:language>
    <meta:user-defined meta:name="OVERHEIDop.locatietype/OVERHEIDop.gebiedsmarkering">Gemeente</meta:user-defined>
    <meta:user-defined meta:name="DC.title">Beleidsregels aanvraag transportcapaciteit en prioriteit elektriciteitsaansluitingen woningbouwprojecten en scholen Gemeente Winterswijk, 2026</meta:user-defined>
    <meta:user-defined meta:name="DCTERMS.W3CDTF/DCTERMS.available">2026-08-27</meta:user-defined>
    <meta:user-defined meta:name="DCTERMS.W3CDTF/OVERHEIDop.jaargang">2026</meta:user-defined>
    <meta:user-defined meta:name="OVERHEIDop.publicationIssue">404586</meta:user-defined>
    <meta:user-defined meta:name="OVERHEIDop.betreftRegeling">CVDR765862_1</meta:user-defined>
    <meta:user-defined meta:name="xs:date/OVERHEIDop.startdatum">2026-08-28</meta:user-defined>
    <meta:user-defined meta:name="OVERHEIDop.GmbID/DC.identifier">gmb-2026-404586</meta:user-defined>
    <meta:user-defined meta:name="OVERHEIDop.versieInformatie"/>
  </office:meta>
</office:document-meta>
</file>