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Juliana van Stolberglaan 1, 2595 CA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911</text:p>
            <text:p text:style-name="common-al">
            
          </text:p>
            <text:p text:style-name="common-al">
            <text:span text:style-name="nadrukvet">
              <text:span text:style-name="nadrukcur">Categorie:</text:span>
            </text:span> Instemmingsbesluit: Bovengrondse werkzaamheden</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Juliana van Stolberglaan 1, 2595 CA 's-Gravenhage</text:p>
            <text:p text:style-name="common-al">
            
          </text:p>
            <text:p text:style-name="common-al">
            <text:span text:style-name="nadrukvet">
              <text:span text:style-name="nadrukcur">Datum bekendmaking besluit:</text:span>
            </text:span> 27-08-2026</text:p>
            <text:p text:style-name="common-al">
            
          </text:p>
            <text:p text:style-name="common-al">
            
          </text:p>
            <text:p text:style-name="common-al">Geachte [geanonimiseerd]</text:p>
            <text:p text:style-name="common-al">
            
          </text:p>
            <text:p text:style-name="common-al">Op 8 juli 2026 hebben wij uw aanvraag ontvangen. U vraagt toestemming voor het vervangen van een verkeersregelinstallatie K302 op de locatie Juliana van Stolberglaan ter hoogte van de Utrechtsebaan in Den Haag. </text:p>
            <text:p text:style-name="common-al">De aanvraag is ingediend voor de periode van 27 september 2026 tot en met 30 oktober 2026.</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het vervangen van een verkeersregelinstallatie K302. En om verkeersmaatregelen te nemen (volgens bijgevoegde tekeningen, in bijlage 3).</text:p>
            <text:p text:style-name="common-al">
            
          </text:p>
            <text:p text:style-name="common-al">•	Werkzaamheden: Het vervangen van verkeersregelinstallatie K302</text:p>
            <text:p text:style-name="common-al">•	Locatie: Juliana van Stolberglaan 1.  </text:p>
            <text:p text:style-name="common-al">•	Geldig van: 27-9-2026 tot en met 30-10-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8 juli 2026 voor advies voorgelegd aan onderstaande partijen.</text:p>
            <text:p text:style-name="common-al">
            
          </text:p>
            <text:p text:style-name="common-al">Advies wegbeheerder van het stadsdeel Haagse Hout</text:p>
            <text:p text:style-name="common-al">In het advies van 18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Oversteken van kabels en leidingen dient te worden uitgevoerd via de bestaande mantelbuizen, waarbij het asfalt gesloten blijft. Indien dit niet mogelijk is, dient dit vooraf te worden overlegd met de wegbeheerder.</text:p>
            <text:p text:style-name="common-al">•	Klinkerbestrating wordt uitgevoerd door een gecertificeerde stratenmaker. </text:p>
            <text:p text:style-name="common-al">•	Wanneer vooraf wordt geconstateerd dat de bestaande bestrating in slechte staat, beschadigd of ongelijk is, dient dit tijdig te worden gemeld. De bestrating wordt netjes en gelijk afgewerkt opgeleverd na beëindiging van de werkzaamheden, in afstemming met de wegbeheerder en groenbeheerder via [geanonimiseerd]</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5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911</meta:user-defined>
    <meta:user-defined meta:name="DCTERMS.abstract">Het uitvoeren van wegwerkzaamheden van 27-9-2026 t/m 30-10-2026 ter hoogte van locatie Juliana van Stolberglaan - Utrechtsebaan</meta:user-defined>
    <dc:language>nl</dc:language>
    <meta:user-defined meta:name="OVERHEIDop.locatietype/OVERHEIDop.gebiedsmarkering">Punt</meta:user-defined>
    <meta:user-defined meta:name="DC.title">APV vergunning - Besluiten, Juliana van Stolberglaan 1, 2595 CA 's-Gravenhage</meta:user-defined>
    <meta:user-defined meta:name="OVERHEIDop.datumEindeReactietermijn">2026-10-06</meta:user-defined>
    <meta:user-defined meta:name="OVERHEIDop.terinzageleggingBG">https://www.digitale-inzage.nl/Den%20Haag/dossier/BeAji03LmEmoCSUw8bxbLA</meta:user-defined>
    <meta:user-defined meta:name="DCTERMS.W3CDTF/DCTERMS.available">2026-08-27</meta:user-defined>
    <meta:user-defined meta:name="DCTERMS.W3CDTF/OVERHEIDop.jaargang">2026</meta:user-defined>
    <meta:user-defined meta:name="OVERHEIDop.publicationIssue">404584</meta:user-defined>
    <meta:user-defined meta:name="OVERHEIDop.GmbID/DC.identifier">gmb-2026-404584</meta:user-defined>
    <meta:user-defined meta:name="OVERHEIDop.versieInformatie"/>
  </office:meta>
</office:document-meta>
</file>