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ervangen kozijnen/ramen souterrain, De Meent 51 in O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27 augustus 2026</text:p>
            <text:p text:style-name="common-al">Activiteit:  Vervangen kozijnen/ramen souterrain</text:p>
            <text:p text:style-name="common-al">Adres: De Meent 51 in Odijk</text:p>
            <text:p text:style-name="common-al">Zaaknummer: OV 1452760 </text:p>
            <text:p text:style-name="common-al">Datum ontvangst aanvraag:  24 augustus 2026</text:p>
            <text:p text:style-name="common-al">Reguliere procedure 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4045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Nieuwe aanvraag omgevingsvergunning, vervangen kozijnen/ramen souterrain, De Meent 51 in Od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77</meta:user-defined>
    <meta:user-defined meta:name="OVERHEIDop.GmbID/DC.identifier">gmb-2026-404577</meta:user-defined>
    <meta:user-defined meta:name="OVERHEIDop.versieInformatie"/>
  </office:meta>
</office:document-meta>
</file>