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 Zandpad-Driemond 16 1109A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twee geschakelde woningen</text:p>
            <text:p text:style-name="common-al">Besluit: </text:p>
            <text:p text:style-name="common-al">Besluit verzonden op: 24-08-2026</text:p>
            <text:p text:style-name="common-al">Zaakadres: Zandpad-Driemond 16 1109AG Amsterdam</text:p>
            <text:p text:style-name="common-al">Zaaknummer: Z2025-035464</text:p>
            <text:p text:style-name="common-al">DSO-nummer: 202508200008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5-035464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57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35464</meta:user-defined>
    <meta:user-defined meta:name="DCTERMS.abstract">het realiseren van twee geschakelde woningen</meta:user-defined>
    <dc:language>nl</dc:language>
    <meta:user-defined meta:name="DC.title">Besluit omgevingsvergunning reguliere procedure  Zandpad-Driemond 16 1109AG Amsterdam</meta:user-defined>
    <meta:user-defined meta:name="OVERHEIDop.locatietype/OVERHEIDop.gebiedsmarkering">GeometrieRef</meta:user-defined>
    <meta:user-defined meta:name="DCTERMS.W3CDTF/DCTERMS.available">2026-08-27</meta:user-defined>
    <meta:user-defined meta:name="DCTERMS.W3CDTF/OVERHEIDop.jaargang">2026</meta:user-defined>
    <meta:user-defined meta:name="OVERHEIDop.externeBijlage">Afwijkvergunning|exb-2026-30284</meta:user-defined>
    <meta:user-defined meta:name="OVERHEIDop.publicationIssue">404573</meta:user-defined>
    <meta:user-defined meta:name="OVERHEIDop.GmbID/DC.identifier">gmb-2026-404573</meta:user-defined>
    <meta:user-defined meta:name="OVERHEIDop.versieInformatie"/>
  </office:meta>
</office:document-meta>
</file>