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fwijken van de regels voor uitbreiden bouwvlak  aan Compierekade 8, 2404 NA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afwijken van de regels voor uitbreiden bouwvlak  aan Compierekade 8, 2404 NA Hazerswoude-Dorp, geregistreerd onder nr. 04843968391.</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5-08-2026. De gemeente neemt daarover waarschijnlijk voor 20-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45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68391</meta:user-defined>
    <meta:user-defined meta:name="DCTERMS.abstract">Aanvraag vergunning voor het afwijken van de regels voor uitbreiden bouwvlak  aan Compierekade 8, 2404 NA Hazerswoude-Dorp</meta:user-defined>
    <dc:language>nl</dc:language>
    <meta:user-defined meta:name="OVERHEIDop.locatietype/OVERHEIDop.gebiedsmarkering">Punt</meta:user-defined>
    <meta:user-defined meta:name="DC.title">Aanvraag vergunning voor het afwijken van de regels voor uitbreiden bouwvlak  aan Compierekade 8, 2404 NA Hazerswoude-Dorp</meta:user-defined>
    <meta:user-defined meta:name="DCTERMS.W3CDTF/DCTERMS.available">2026-08-27</meta:user-defined>
    <meta:user-defined meta:name="DCTERMS.W3CDTF/OVERHEIDop.jaargang">2026</meta:user-defined>
    <meta:user-defined meta:name="OVERHEIDop.publicationIssue">404572</meta:user-defined>
    <meta:user-defined meta:name="OVERHEIDop.GmbID/DC.identifier">gmb-2026-404572</meta:user-defined>
    <meta:user-defined meta:name="OVERHEIDop.versieInformatie"/>
  </office:meta>
</office:document-meta>
</file>