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geweigerde omgevingsvergunning, het plaatsen van gevelreclame, Ried 9, Buitenpost</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geweigerd voor het plaatsen van gevelreclame, Ried 9, Buitenpost</text:p>
            <text:p text:style-name="common-al">Zaaknummer: Z2026-000772</text:p>
            <text:p text:style-name="common-al">Zaakadres: Ried 9, Buitenpost</text:p>
            <text:p text:style-name="common-al">Omschrijving: het plaatsen- en verplaatsen van gevelreclame</text:p>
            <text:p text:style-name="common-al">Datum ontvangst: 11-05-2026</text:p>
            <text:p text:style-name="common-al">Datum bekendmaking: 25-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45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Z2026-000772</meta:user-defined>
    <meta:user-defined meta:name="DCTERMS.abstract">het plaatsen van gevelreclam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Achtkarspelen - geweigerde omgevingsvergunning, het plaatsen van gevelreclame, Ried 9, Buitenpost</meta:user-defined>
    <meta:user-defined meta:name="DCTERMS.W3CDTF/DCTERMS.available">2026-08-27</meta:user-defined>
    <meta:user-defined meta:name="DCTERMS.W3CDTF/OVERHEIDop.jaargang">2026</meta:user-defined>
    <meta:user-defined meta:name="OVERHEIDop.externeBijlage">GEDEELD_202608_GFO_ZAKEN_323793_Z2026-000772 Br...|exb-2026-30283</meta:user-defined>
    <meta:user-defined meta:name="OVERHEIDop.publicationIssue">404568</meta:user-defined>
    <meta:user-defined meta:name="OVERHEIDop.GmbID/DC.identifier">gmb-2026-404568</meta:user-defined>
    <meta:user-defined meta:name="OVERHEIDop.versieInformatie"/>
  </office:meta>
</office:document-meta>
</file>