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izersgracht 514-O 1017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 met kelderuitbreiding</text:p>
            <text:p text:style-name="common-al">Zaakadres: Keizersgracht 514-O 1017EJ Amsterdam</text:p>
            <text:p text:style-name="common-al">Datum ontvangst: 18-08-2026</text:p>
            <text:p text:style-name="common-al">Zaaknummer: Z2026-036883</text:p>
            <text:p text:style-name="common-al">DSO-nummer: 20260818009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883</meta:user-defined>
    <meta:user-defined meta:name="DCTERMS.abstract">uitvoeren van funderingsherstel met kelderuitbrei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izersgracht 514-O 1017EJ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60</meta:user-defined>
    <meta:user-defined meta:name="OVERHEIDop.GmbID/DC.identifier">gmb-2026-404560</meta:user-defined>
    <meta:user-defined meta:name="OVERHEIDop.versieInformatie"/>
  </office:meta>
</office:document-meta>
</file>