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vervangen van de bestaande schutting bij de woning, Hulkstraat 1 1784RG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Hulkstraat 1 1784RG Den Helder, vervangen van de bestaande schutting bij de woning</text:p>
            <text:p text:style-name="common-al">Verzenddatum: 25-8-2026</text:p>
            <text:p text:style-name="common-al">Nieuwe uiterste beslistermijn: 12-10-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45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7-0027</meta:user-defined>
    <meta:user-defined meta:name="DCTERMS.abstract">vervangen van de bestaande schutting bij de woning</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vervangen van de bestaande schutting bij de woning, Hulkstraat 1 1784RG Den Helder</meta:user-defined>
    <meta:user-defined meta:name="DCTERMS.W3CDTF/DCTERMS.available">2026-08-27</meta:user-defined>
    <meta:user-defined meta:name="DCTERMS.W3CDTF/OVERHEIDop.jaargang">2026</meta:user-defined>
    <meta:user-defined meta:name="OVERHEIDop.publicationIssue">404558</meta:user-defined>
    <meta:user-defined meta:name="OVERHEIDop.GmbID/DC.identifier">gmb-2026-404558</meta:user-defined>
    <meta:user-defined meta:name="OVERHEIDop.versieInformatie"/>
  </office:meta>
</office:document-meta>
</file>