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scholen Heerenveen 2026</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en scholen Heerenve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erenveen;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of onderwijshuisvesting in congestiegebieden, in uitvoering van de gemeentelijke zorgplicht voor voldoende onderwijs- en woongelegenheid, die de grondslag vormt voor de opname van onderwijs e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bij de gemeente worden ingediend tot en met 6 september 2026. Verzoeken die na deze datum worden ontvangen zijn niet-ontvankelijk en zullen dan ook niet in behandeling worden genomen.</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respectievelijk de afwijzing van zijn verzoek tot plaatsing, schriftelijk bezwaar indienen bij de gemeente. Na deze termijn vervalt het recht om bezwaar in te dienen en zal een eventueel bezwaar niet-ontvankelijk worden verklaard</text:p>
              </text:list-item>
              <text:list-item text:style-override="id1-3-2-2-13-3">
                <text:number>2.</text:number>
                <text:p text:style-name="al">Een projectontwikkelaar die bezwaar heeft tegen zijn positie op de volgordelijst of tegen de afwijzing van zijn verzoek tot plaatsing op de volgordelijst kan binnen tien dagen na de dagtekening van de schriftelijke beslissing van de gemeente op het bezwaar een kort geding aanhangig maken. Na deze termijn vervalt het recht om een kort geding aanhangig te maken en is de plaatsing op de volgordelijst, behoudens het bepaalde in artikel 14, definitief</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Heerenveen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text:p>
            <text:p><text:span text:style-name="functie">De burgemeester,</text:span></text:p>
            <text:p><text:span text:style-name="functie">M.A. Fokkens-Kelder</text:span></text:p>
          </text:section>
          <text:section text:name="ondertekening_id1-3-2-3-3">
            <text:p><text:span text:style-name="functie"/></text:p>
            <text:p><text:span text:style-name="functie"/></text:p>
            <text:p><text:span text:style-name="functie">De secretaris,</text:span></text:p>
            <text:p><text:span text:style-name="functie">G.W. Huisman</text:span></text:p>
          </text:section>
          <text:section text:name="ondertekening_id1-3-2-3-4">
            <text:p><text:span text:style-name="functie"/></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Heerenveen tot vaststelling van de Beleidsregels aanvraag prioriteit transportcapaciteit woningbouwprojecten en scholen Heerenveen 2026 (Beleidsregels aanvraag prioriteit transportcapaciteit woningbouwprojecten en scholen Heerenveen 2026)</text:p>
          <text:p text:style-name="al">
          <text:span text:style-name="nadrukvet">Algemeen</text:span>
        </text:p>
          <text:p text:style-name="al"/>
          <text:p text:style-name="al">
          <text:span text:style-name="nadrukcur">Inleiding</text:span>
        </text:p>
          <text:p text:style-name="al">Met deze beleidsregels geeft de gemeente Heerenveen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4, onder e van de Participatie en inspraakverordening Heerenveen 201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Onderwijs – Primair onderwijs, speciaal onderwijs en voortgezet onderwijs (overheid, voor projectontwikkelaar zijn aanvullende stukken vereist – zodoende ook bij middelbaar beroepsonderwijs):</text:p>
          <text:p text:style-name="al"/>
          <text:list text:style-name="id1-3-2-4-98">
            <text:list-item text:style-override="id1-3-2-4-98-1">
              <text:number>1.</text:number>
              <text:p text:style-name="al">Bestuursverklaring als bedoeld in artikel 7.21, derde lid, onderdelen a tot en met f, door of namens het college van burgemeester en wethouders.</text:p>
            </text:list-item>
            <text:list-item text:style-override="id1-3-2-4-98-2">
              <text:number>2.</text:number>
              <text:p text:style-name="al">Afschrift van het Integraal Huisvestingsplan waarin de onderwijslocatie is vermeld.</text:p>
            </text:list-item>
            <text:list-item text:style-override="id1-3-2-4-98-3">
              <text:number>3.</text:number>
              <text:p text:style-name="al">Indien de onderwijslocatie niet is vermeld in het Integraal Huisvestingsplan, een afschrift van het omgevingsplan waaruit blijkt dat de onderwijslocatie is voorzien op de specifieke locatie.</text:p>
            </text:list-item>
          </text:list>
          <text:p text:style-name="al">Verder is van belang:</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de gemeente tot het aanvragen van prioritering en transportcapaciteit, niet een resultaatsverplichting; en</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beschikbaar gestelde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text:span text:style-name="nadrukcur">–</text:span>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45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renveen</meta:user-defined>
    <meta:user-defined meta:name="OVERHEID.Informatietype/DC.type">officiële publicatie</meta:user-defined>
    <meta:user-defined meta:name="OVERHEIDop.Rubriek/DC.type">beleidsregel</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Heerenveen 2026</meta:user-defined>
    <dc:language>nl</dc:language>
    <meta:user-defined meta:name="OVERHEIDop.locatietype/OVERHEIDop.gebiedsmarkering">Gemeente</meta:user-defined>
    <meta:user-defined meta:name="DC.title">Beleidsregels aanvraag prioriteit transportcapaciteit woningbouwprojecten en scholen Heerenveen 2026</meta:user-defined>
    <meta:user-defined meta:name="DCTERMS.W3CDTF/DCTERMS.available">2026-08-27</meta:user-defined>
    <meta:user-defined meta:name="DCTERMS.W3CDTF/OVERHEIDop.jaargang">2026</meta:user-defined>
    <meta:user-defined meta:name="OVERHEIDop.publicationIssue">404557</meta:user-defined>
    <meta:user-defined meta:name="OVERHEIDop.betreftRegeling">CVDR765859_1</meta:user-defined>
    <meta:user-defined meta:name="xs:date/OVERHEIDop.startdatum">2026-08-28</meta:user-defined>
    <meta:user-defined meta:name="OVERHEIDop.GmbID/DC.identifier">gmb-2026-404557</meta:user-defined>
    <meta:user-defined meta:name="OVERHEIDop.versieInformatie"/>
  </office:meta>
</office:document-meta>
</file>