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ionweg 146-4 1077S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op het hoofdgebouw en een trap naar het dakterras</text:p>
            <text:p text:style-name="common-al">Zaakadres: Stadionweg 146-4 1077SZ Amsterdam</text:p>
            <text:p text:style-name="common-al">Datum ontvangst: 17-08-2026</text:p>
            <text:p text:style-name="common-al">Zaaknummer: Z2026-036554</text:p>
            <text:p text:style-name="common-al">DSO-nummer: 20260817012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554</meta:user-defined>
    <meta:user-defined meta:name="DCTERMS.abstract">het realiseren van een dakterras op het hoofdgebouw en een trap naar h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ionweg 146-4 1077SZ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48</meta:user-defined>
    <meta:user-defined meta:name="OVERHEIDop.GmbID/DC.identifier">gmb-2026-404548</meta:user-defined>
    <meta:user-defined meta:name="OVERHEIDop.versieInformatie"/>
  </office:meta>
</office:document-meta>
</file>