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nging beslistermijn omgevingsvergunning - Nijendal 42, 3972KC Driebergen-Rijsenburg, plaatsen hekwerk met schuifpoort aan de voorzijde van het pand (RX2026-00001361, 29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beslistermijn met 6 weken verlengen voor de volgende aanvraag:</text:p>
            <text:p text:style-name="common-al">Nijendal 42, 3972KC Driebergen-Rijsenburg, plaatsen hekwerk met schuifpoort aan de voorzijde van het pand (RX2026-00001361, 29 juli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454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4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4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RX2026-00001361</meta:user-defined>
    <meta:user-defined meta:name="DCTERMS.abstract">Nijendal 42, 3972KC Driebergen-Rijsenburg, plaatsen hekwerk met schuifpoort aan de voorzijde van het pand (RX2026-00001361, 29 juli 2026)</meta:user-defined>
    <dc:language>nl</dc:language>
    <meta:user-defined meta:name="DC.title">Gemeente Utrechtse Heuvelrug, verlenging beslistermijn omgevingsvergunning - Nijendal 42, 3972KC Driebergen-Rijsenburg, plaatsen hekwerk met schuifpoort aan de voorzijde van het pand (RX2026-00001361, 29 juli 2026)</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281</meta:user-defined>
    <meta:user-defined meta:name="OVERHEIDop.publicationIssue">404546</meta:user-defined>
    <meta:user-defined meta:name="OVERHEIDop.GmbID/DC.identifier">gmb-2026-404546</meta:user-defined>
    <meta:user-defined meta:name="OVERHEIDop.versieInformatie"/>
  </office:meta>
</office:document-meta>
</file>