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ligplaatsvergunning  Prinsengracht 215M 1015D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igplaatsvergunning Woonboot Dotje aan de Prinsengracht 215 M</text:p>
            <text:p text:style-name="common-al">Besluit: </text:p>
            <text:p text:style-name="common-al">Besluit verzonden op: 25-08-2026</text:p>
            <text:p text:style-name="common-al">Zaakadres: Prinsengracht 215M 1015DT Amsterdam</text:p>
            <text:p text:style-name="common-al">Zaaknummer: Z2026-02733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27339" xlink:type="simple">procesunitth.sdc@amsterdam.nl</text:a> en vermeld daarin: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54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4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4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7339</meta:user-defined>
    <meta:user-defined meta:name="DCTERMS.abstract">Ligplaatsvergunning Woonboot Dotje aan de Prinsengracht 215 M</meta:user-defined>
    <dc:language>nl</dc:language>
    <meta:user-defined meta:name="OVERHEIDop.locatietype/OVERHEIDop.gebiedsmarkering">Punt</meta:user-defined>
    <meta:user-defined meta:name="DC.title">Besluit ligplaatsvergunning  Prinsengracht 215M 1015DT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541</meta:user-defined>
    <meta:user-defined meta:name="OVERHEIDop.GmbID/DC.identifier">gmb-2026-404541</meta:user-defined>
    <meta:user-defined meta:name="OVERHEIDop.versieInformatie"/>
  </office:meta>
</office:document-meta>
</file>