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utolaadkraan op 11 september 2026 nabij Achterweg 23A, 2161GA Lisse, Z2026-00002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 het plaatsen van een autolaadkraan nabij Achterweg 23A in Lisse</text:p>
              </text:list-item>
            </text:list>
            <text:p text:style-name="common-al">Ingangsdatum van: 11 september 2026</text:p>
            <text:p text:style-name="common-al">Einddatum tot en met: 11 septem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6 oktober 2026</text:p>
            <text:p text:style-name="common-al">Kenmerk besluit: Z2026-00002557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45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57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utolaadkraan op 11 september 2026 nabij Achterweg 23A, 2161GA Lisse, Z2026-0000255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40</meta:user-defined>
    <meta:user-defined meta:name="OVERHEIDop.GmbID/DC.identifier">gmb-2026-404540</meta:user-defined>
    <meta:user-defined meta:name="OVERHEIDop.versieInformatie"/>
  </office:meta>
</office:document-meta>
</file>