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organiseren van een verloting op 12 september 2026 - Plantsoen 9 A, 9367 PG De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augustus 2026 een besluit genomen op de aanvraag met zaaknummer 2026192619 voor het organiseren van een verloting op 12 september 2026 op locatie Plantsoen 9 A, 9367 PG De Wilp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kansspel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45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619</meta:user-defined>
    <dc:language>nl</dc:language>
    <meta:user-defined meta:name="OVERHEIDop.locatietype/OVERHEIDop.gebiedsmarkering">Punt</meta:user-defined>
    <meta:user-defined meta:name="DC.title">Besluit op aanvraag: Vergunning APV - Het organiseren van een verloting op 12 september 2026 - Plantsoen 9 A, 9367 PG De Wil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35</meta:user-defined>
    <meta:user-defined meta:name="OVERHEIDop.GmbID/DC.identifier">gmb-2026-404535</meta:user-defined>
    <meta:user-defined meta:name="OVERHEIDop.versieInformatie"/>
  </office:meta>
</office:document-meta>
</file>