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Lagedijk N249 te Anna Paulowna (opslaan van dieselolie in een mobiele tankcontain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7 juli 2026 namens Gemeente Hollands Kroon een volledige melding ontvangen van een ontwikkeling aan Lagedijk N249 te Anna Paulowna. Het gaat over Nok 6 Vervanging deklaag N249. De melding heeft het kenmerk OMG-087265/Z26-0826373.</text:p>
            <text:p text:style-name="common-al">Het betreft een melding zoals bedoeld in de hoofdstukken 2 tot en met 5 van het Besluit activiteiten leefomgeving (Bal).  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Opslaan van diesel en vloeistoffen die niet brandbaar zijn in bovengrondse opslagtanks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7265/Z26-0826373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llands Kroon</text:p>
            </table:table-cell>
            <table:table-cell office:value-type="string" table:style-name="header.C">
              <text:p text:style-name="headerright"><text:span text:style-name="nr">Nr. 4045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ollands Kroo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llands Kroon</meta:user-defined>
    <meta:user-defined meta:name="OVERHEID.Gemeente/OVERHEID.authority">Hollands Kroo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7265/Z26-0826373</meta:user-defined>
    <dc:language>nl</dc:language>
    <meta:user-defined meta:name="OVERHEIDop.locatietype/OVERHEIDop.gebiedsmarkering">Vlak</meta:user-defined>
    <meta:user-defined meta:name="DC.title">Melding ontvangen voor Lagedijk N249 te Anna Paulowna (opslaan van dieselolie in een mobiele tankcontainer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26</meta:user-defined>
    <meta:user-defined meta:name="OVERHEIDop.GmbID/DC.identifier">gmb-2026-404526</meta:user-defined>
    <meta:user-defined meta:name="OVERHEIDop.versieInformatie"/>
  </office:meta>
</office:document-meta>
</file>