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ramaribostraat 97-2 1058V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dakuitbouw en het realiseren van constructieve doorbraken op de tweede en vierde verdieping</text:p>
            <text:p text:style-name="common-al">Zaakadres: Paramaribostraat 97-2 1058VJ Amsterdam</text:p>
            <text:p text:style-name="common-al">Datum ontvangst: 20-07-2026</text:p>
            <text:p text:style-name="common-al">Zaaknummer: Z2026-032121</text:p>
            <text:p text:style-name="common-al">DSO-nummer: 202607200112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121</meta:user-defined>
    <meta:user-defined meta:name="DCTERMS.abstract">vergroten van de dakuitbouw en het realiseren van constructieve doorbraken op de tweede en vi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aramaribostraat 97-2 1058VJ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24</meta:user-defined>
    <meta:user-defined meta:name="OVERHEIDop.GmbID/DC.identifier">gmb-2026-404524</meta:user-defined>
    <meta:user-defined meta:name="OVERHEIDop.versieInformatie"/>
  </office:meta>
</office:document-meta>
</file>