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over organiseren van de nationale burendag op 26 september 2026 van 14:00 uur tot 17:30 uur door buurtvereniging "t Bruuksk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heeft een melding ontvangen:</text:p>
            <text:p text:style-name="common-al">Zaaknummer: 17248047</text:p>
            <text:p text:style-name="common-al">Ontvangstdatum melding: 16-08-2026</text:p>
            <text:p text:style-name="common-al">Omschrijving: organiseren van de nationale burendag op 26 september 2026 van 14:00 uur tot 17:30 uur door buurtvereniging "t Bruukske</text:p>
            <text:p text:style-name="common-al">Activiteit: Gebruik openbare ruimte</text:p>
            <text:p text:style-name="last-al">De melding is in orde en de activiteit mag uitgevoerd worden. U kunt geen bezwaar maken of in beroep gaan tegen 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40452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2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2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ergeijk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17248047</meta:user-defined>
    <meta:user-defined meta:name="DCTERMS.abstract">organiseren van de nationale burendag op 26 september 2026 van 14:00 uur tot 17:30 uur door buurtvereniging "t Bruukske</meta:user-defined>
    <dc:language>nl</dc:language>
    <meta:user-defined meta:name="OVERHEIDop.locatietype/OVERHEIDop.gebiedsmarkering">Punt</meta:user-defined>
    <meta:user-defined meta:name="DC.title">Ontvangen melding over organiseren van de nationale burendag op 26 september 2026 van 14:00 uur tot 17:30 uur door buurtvereniging "t Bruuksk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520</meta:user-defined>
    <meta:user-defined meta:name="OVERHEIDop.GmbID/DC.identifier">gmb-2026-404520</meta:user-defined>
    <meta:user-defined meta:name="OVERHEIDop.versieInformatie"/>
  </office:meta>
</office:document-meta>
</file>