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mpenistenstraat 25 1019T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bestaande kozijnen voor kamerhoge kozijnen en een schuifpui</text:p>
            <text:p text:style-name="common-al">Zaakadres: Lampenistenstraat 25 1019TH Amsterdam</text:p>
            <text:p text:style-name="common-al">Datum ontvangst: 04-08-2026</text:p>
            <text:p text:style-name="common-al">Zaaknummer: Z2026-034714</text:p>
            <text:p text:style-name="common-al">DSO-nummer: 20260804004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1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714</meta:user-defined>
    <meta:user-defined meta:name="DCTERMS.abstract">vervangen van bestaande kozijnen voor kamerhoge kozijnen en een schuifpui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ampenistenstraat 25 1019TH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16</meta:user-defined>
    <meta:user-defined meta:name="OVERHEIDop.GmbID/DC.identifier">gmb-2026-404516</meta:user-defined>
    <meta:user-defined meta:name="OVERHEIDop.versieInformatie"/>
  </office:meta>
</office:document-meta>
</file>