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schenken van zwakalcoholhoudende dranken tijdens Foodfest op 6 september 2026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verleend voor het schenken zwakalcoholhoudende dranken tijdens Foodfest op 6 september 2026. </text:p>
            <text:p text:style-name="common-al">Verzenddatum: 17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40451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Ontheffing voor het schenken van zwakalcoholhoudende dranken tijdens Foodfest op 6 september 2026 te Culembor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515</meta:user-defined>
    <meta:user-defined meta:name="OVERHEIDop.GmbID/DC.identifier">gmb-2026-404515</meta:user-defined>
    <meta:user-defined meta:name="OVERHEIDop.versieInformatie"/>
  </office:meta>
</office:document-meta>
</file>