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tijdelijke reclameborden Banenmarkt Groningen 31 augustus t/m 9 septem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gemeente Smallingerland, tijdelijke reclameborden Banenmarkt Groningen 31 augustus t/m 9 september 2026, Z2026-00002578, datum bekendmaking: 2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45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578</meta:user-defined>
    <meta:user-defined meta:name="DCTERMS.abstract">Verleende omgevingsvergunning, gemeente Smallingerland, tijdelijke reclameborden Banenmarkt Groningen 31 augustus t/m 9 september 2026, zaaknummer: Z2026-00002578, datum bekendmaking: 25 augustus 2026</meta:user-defined>
    <dc:language>nl</dc:language>
    <meta:user-defined meta:name="OVERHEIDop.locatietype/OVERHEIDop.gebiedsmarkering">Vlak</meta:user-defined>
    <meta:user-defined meta:name="DC.title">Gemeente Smallingerland - verlening omgevingsvergunning - tijdelijke reclameborden Banenmarkt Groningen 31 augustus t/m 9 september 2026 - gemeente Smallingerland</meta:user-defined>
    <meta:user-defined meta:name="DCTERMS.W3CDTF/DCTERMS.available">2026-08-27</meta:user-defined>
    <meta:user-defined meta:name="DCTERMS.W3CDTF/OVERHEIDop.jaargang">2026</meta:user-defined>
    <meta:user-defined meta:name="OVERHEIDop.publicationIssue">404514</meta:user-defined>
    <meta:user-defined meta:name="OVERHEIDop.GmbID/DC.identifier">gmb-2026-404514</meta:user-defined>
    <meta:user-defined meta:name="OVERHEIDop.versieInformatie"/>
  </office:meta>
</office:document-meta>
</file>