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akenkopersweg 16 1383CS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breiden en het wijzigen van de eerste verdieping aan de achterkant van de woning</text:p>
            <text:p text:style-name="common-al">Besluit: verleend</text:p>
            <text:p text:style-name="common-al">Besluit verzonden op: 24-08-2026</text:p>
            <text:p text:style-name="common-al">Zaakadres: Lakenkopersweg 16 1383CS Weesp</text:p>
            <text:p text:style-name="common-al">Zaaknummer: Z2026-017178</text:p>
            <text:p text:style-name="common-al">DSO-nummer: 202604170078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17178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51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178</meta:user-defined>
    <meta:user-defined meta:name="DCTERMS.abstract">uitbreiden en het wijzigen van de 1e verdieping a/d achterkant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Lakenkopersweg 16 1383CS Wees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11</meta:user-defined>
    <meta:user-defined meta:name="OVERHEIDop.GmbID/DC.identifier">gmb-2026-404511</meta:user-defined>
    <meta:user-defined meta:name="OVERHEIDop.versieInformatie"/>
  </office:meta>
</office:document-meta>
</file>