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plaatsen van 2 airco's aan de  zijkant van het huis, Mauritssingel 71 2351ED Leiderdorp, LDPZ2026-37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Mauritssingel 71 2351ED Leiderdorp</text:p>
            <text:p text:style-name="common-al">
            <text:span text:style-name="nadrukvet">Zaaknummer:</text:span> LDPZ2026-378</text:p>
            <text:p text:style-name="common-al">
            <text:span text:style-name="nadrukvet">Datum ontvangst aanvraag:</text:span> 24-08-2026</text:p>
            <text:p text:style-name="common-al">
            <text:span text:style-name="nadrukvet">Omschrijving:</text:span> plaatsen 2 airco's zijkant huis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4045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78</meta:user-defined>
    <meta:user-defined meta:name="DCTERMS.abstract">Airco"s zijkant 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plaatsen van 2 airco's aan de  zijkant van het huis, Mauritssingel 71 2351ED Leiderdorp, LDPZ2026-378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0</meta:user-defined>
    <meta:user-defined meta:name="OVERHEIDop.GmbID/DC.identifier">gmb-2026-404510</meta:user-defined>
    <meta:user-defined meta:name="OVERHEIDop.versieInformatie"/>
  </office:meta>
</office:document-meta>
</file>