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diverse objecten, ter hoogte van Voorhavenkwartier 68/Kerklaan 1 in Sassenheim, Z2026-000024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>Ingangsdatum van: 15 september 2026</text:p>
            <text:p text:style-name="common-al">Einddatum tot en met: 28 september 2026</text:p>
            <text:p text:style-name="common-al">
            <text:span text:style-name="nadrukcur">Datum besluit: </text:span>25 augustus 2026</text:p>
            <text:p text:style-name="common-al">
            <text:span text:style-name="nadrukcur">Uiterlijke reactiedatum: </text:span>8 oktober 2026</text:p>
            <text:p text:style-name="common-al">Kenmerk besluit: Z2026-00002478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Teylingen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Teylingen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40450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0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Teylingen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478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fgehandelde Vergunning gebruik openbare grond voor het plaatsen van diverse objecten, ter hoogte van Voorhavenkwartier 68/Kerklaan 1 in Sassenheim, Z2026-00002478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4507</meta:user-defined>
    <meta:user-defined meta:name="OVERHEIDop.GmbID/DC.identifier">gmb-2026-404507</meta:user-defined>
    <meta:user-defined meta:name="OVERHEIDop.versieInformatie"/>
  </office:meta>
</office:document-meta>
</file>