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Bergse Dorpsstraat 72 3054GE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30-06-2026</text:span> een aanvraag voor een omgevingsvergunning, met kenmerk <text:span text:style-name="nadrukvet">Z2026-008976</text:span>/<text:span text:style-name="nadrukvet">2026063002375</text:span>, heeft ontvangen voor de Bouwactiviteit (omgevingsplan), Bouwactiviteit (technisch), Buitenplanse activiteit (BOPA). <text:span text:style-name="nadrukcur">(Grondslag: Omgevingswet, artikel 5.1)</text:span></text:p>
            <text:p text:style-name="common-al">De aanvraag betreft het transformeren van 1 winkelruimte naar 4 woningen met wijzigingen aan de gevels op de begane grond. op de locatie Bergse Dorpsstraat 72 3054G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450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50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976</meta:user-defined>
    <meta:user-defined meta:name="DCTERMS.abstract">Transformatie van 1 winkelruimte naar 4 woningen met wijzigingen aan de gevels op de begane grond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Bergse Dorpsstraat 72 3054GE Rot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503</meta:user-defined>
    <meta:user-defined meta:name="OVERHEIDop.GmbID/DC.identifier">gmb-2026-404503</meta:user-defined>
    <meta:user-defined meta:name="OVERHEIDop.versieInformatie"/>
  </office:meta>
</office:document-meta>
</file>