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chtkarspelen - tijdelijk verkeersbesluit De Ketting Surhuistervee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Achtkarspelen heeft besloten een tijdelijke geslotenverklaring in te stellen op De Ketting in Surhuisterveen. Het betreft het wegvak vanaf de Warreboslaan tot ongeveer 175 meter in De Ketting.</text:p>
            <text:p text:style-name="common-al">Door plaatsing van een hek en verkeersbord C1 (gesloten in beide richtingen voor voertuigen) wordt de weg afgesloten voor verkeer, met uitzondering van aanwonenden en hulpdiensten. De maatregel geldt van 23 juli 2026 tot en met 16 augustus 2026 tussen 18.00 uur en 06.00 uur.</text:p>
            <text:p text:style-name="common-al">De tijdelijke maatregel is genomen in het belang van de verkeersveiligheid en het voorkomen van verkeersoverlast.</text:p>
            <text:p text:style-name="common-al">Het verkeersbesluit is genomen op 24 juli 2026. Belanghebbenden kunnen binnen zes weken na de bekendmaking van het besluit bezwaar maken.</text:p>
            <text:p text:style-name="common-al">-----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chtkarspelen</text:p>
            </table:table-cell>
            <table:table-cell office:value-type="string" table:style-name="header.C">
              <text:p text:style-name="headerright"><text:span text:style-name="nr">Nr. 404501</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501</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501</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Achtkarspelen</meta:user-defined>
    <meta:user-defined meta:name="OVERHEIDop.Rubriek/DC.type">omgevingsvergunning</meta:user-defined>
    <meta:user-defined meta:name="OVERHEID.Informatietype/DC.type">officiële publicatie</meta:user-defined>
    <meta:user-defined meta:name="OVERHEID.Gemeente/DCTERMS.publisher">Achtkarspelen</meta:user-defined>
    <meta:user-defined meta:name="OVERHEID.Gemeente/OVERHEID.authority">Achtkarspelen</meta:user-defined>
    <meta:user-defined meta:name="OVERHEID.TaxonomieBeleidsagendaDecentraal/OVERHEID.category">Bestuur | Organisatie en beleid</meta:user-defined>
    <meta:user-defined meta:name="OVERHEIDop.ActiviteitOmgevingsvergunning/OVERHEIDop.activiteit">uitweg en inrit</meta:user-defined>
    <dc:language>nl</dc:language>
    <meta:user-defined meta:name="OVERHEIDop.locatietype/OVERHEIDop.gebiedsmarkering">Punt</meta:user-defined>
    <meta:user-defined meta:name="DC.title">Gemeente Achtkarspelen - tijdelijk verkeersbesluit De Ketting Surhuisterveen</meta:user-defined>
    <meta:user-defined meta:name="DCTERMS.W3CDTF/DCTERMS.available">2026-08-27</meta:user-defined>
    <meta:user-defined meta:name="DCTERMS.W3CDTF/OVERHEIDop.jaargang">2026</meta:user-defined>
    <meta:user-defined meta:name="OVERHEIDop.publicationIssue">404501</meta:user-defined>
    <meta:user-defined meta:name="OVERHEIDop.GmbID/DC.identifier">gmb-2026-404501</meta:user-defined>
    <meta:user-defined meta:name="OVERHEIDop.versieInformatie"/>
  </office:meta>
</office:document-meta>
</file>