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bouwen en het uitbreiden van een recreatiewoning aan Postelseweg 185b-31 5521RD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5-08-2026 een omgevingsvergunning verleend. De gemeente geeft hiermee toestemming voor het verbouwen en het uitbreiden van een recreatiewoning aan Postelseweg 185b-31 5521RD Eersel. Het kenmerk van de gemeente voor deze zaak is 0770917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450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178</meta:user-defined>
    <meta:user-defined meta:name="DCTERMS.abstract">verbouwen en het uitbreiden van een recreatiewoning</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DC.title">Vergunning voor het verbouwen en het uitbreiden van een recreatiewoning aan Postelseweg 185b-31 5521RD Eersel</meta:user-defined>
    <meta:user-defined meta:name="DCTERMS.W3CDTF/DCTERMS.available">2026-08-27</meta:user-defined>
    <meta:user-defined meta:name="DCTERMS.W3CDTF/OVERHEIDop.jaargang">2026</meta:user-defined>
    <meta:user-defined meta:name="OVERHEIDop.publicationIssue">404500</meta:user-defined>
    <meta:user-defined meta:name="OVERHEIDop.GmbID/DC.identifier">gmb-2026-404500</meta:user-defined>
    <meta:user-defined meta:name="OVERHEIDop.versieInformatie"/>
  </office:meta>
</office:document-meta>
</file>