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doortocht van Carprof Wils ATB/najaarstoertocht op 1 november 2026 en nieuwjaarstocht op 10 januari 2027 deels over grondgebied gemeente Berge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melding ontvangen:</text:p>
            <text:p text:style-name="common-al">Zaaknummer: 17248029</text:p>
            <text:p text:style-name="common-al">Ontvangstdatum melding: 11-08-2026</text:p>
            <text:p text:style-name="common-al">Omschrijving: gemeente bergeijk doortocht van Carprof Wils ATB/najaarstoertocht op 1 november 2026 en nieuwjaarstocht op 10 januari 2027 deels over grondgebied gemeente Bergeijk</text:p>
            <text:p text:style-name="common-al">Activiteit: Gebruik openbare ruimte</text:p>
            <text:p text:style-name="last-al">De melding is in orde en de activiteit mag uitgevoerd worden. U kunt geen bezwaar maken of in beroep gaan tegen 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40449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9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9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ergeijk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17248029</meta:user-defined>
    <meta:user-defined meta:name="DCTERMS.abstract">doortocht van Carprof Wils ATB/najaarstoertocht op 1 november 2026  en nieuwjaarstocht10  januari 2027 deels over grondgebied gemeente Bergeijk</meta:user-defined>
    <dc:language>nl</dc:language>
    <meta:user-defined meta:name="OVERHEIDop.locatietype/OVERHEIDop.gebiedsmarkering">Punt</meta:user-defined>
    <meta:user-defined meta:name="DC.title">Ontvangen melding doortocht van Carprof Wils ATB/najaarstoertocht op 1 november 2026 en nieuwjaarstocht op 10 januari 2027 deels over grondgebied gemeente Berge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98</meta:user-defined>
    <meta:user-defined meta:name="OVERHEIDop.GmbID/DC.identifier">gmb-2026-404498</meta:user-defined>
    <meta:user-defined meta:name="OVERHEIDop.versieInformatie"/>
  </office:meta>
</office:document-meta>
</file>