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me-Mijdrechtstraat 87-H 1079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aan de achterzijde, interne constructieve wijzigingen en realiseren van een tuinhuis</text:p>
            <text:p text:style-name="common-al">Zaakadres: Kromme-Mijdrechtstraat 87-H 1079KT Amsterdam</text:p>
            <text:p text:style-name="common-al">Datum ontvangst: 07-07-2026</text:p>
            <text:p text:style-name="common-al">Zaaknummer: Z2026-029932</text:p>
            <text:p text:style-name="common-al">DSO-nummer: 20260707002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4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932</meta:user-defined>
    <meta:user-defined meta:name="DCTERMS.abstract">realiseren van een aanbouw aan de achterzijde, interne constructieve wijzigingen en realiseren van een tui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omme-Mijdrechtstraat 87-H 1079KT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90</meta:user-defined>
    <meta:user-defined meta:name="OVERHEIDop.GmbID/DC.identifier">gmb-2026-404490</meta:user-defined>
    <meta:user-defined meta:name="OVERHEIDop.versieInformatie"/>
  </office:meta>
</office:document-meta>
</file>