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Gersdorfstraat 34, 6901BC Zevenaar, het gebruiken van gemeentegrond in de periode van 25 augustus tot 1 september 2026</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een melding ontvangen voor het gebruiken van gemeentegrond in de periode van 25 augustus tot 1 september 2026 nabij Gersdorfstraat 34, 6901BC Zevenaar. De melding is geregistreerd onder zaaknummer Z2026-00002433.</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40448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8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8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433</meta:user-defined>
    <dc:language>nl</dc:language>
    <meta:user-defined meta:name="OVERHEIDop.locatietype/OVERHEIDop.gebiedsmarkering">Punt</meta:user-defined>
    <meta:user-defined meta:name="DC.title">Kennisgeving ontvangst melding: nabij Gersdorfstraat 34, 6901BC Zevenaar, het gebruiken van gemeentegrond in de periode van 25 augustus tot 1 september 2026</meta:user-defined>
    <meta:user-defined meta:name="DCTERMS.W3CDTF/DCTERMS.available">2026-08-27</meta:user-defined>
    <meta:user-defined meta:name="DCTERMS.W3CDTF/OVERHEIDop.jaargang">2026</meta:user-defined>
    <meta:user-defined meta:name="OVERHEIDop.publicationIssue">404487</meta:user-defined>
    <meta:user-defined meta:name="OVERHEIDop.GmbID/DC.identifier">gmb-2026-404487</meta:user-defined>
    <meta:user-defined meta:name="OVERHEIDop.versieInformatie"/>
  </office:meta>
</office:document-meta>
</file>