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plaatsen van een steiger op 26 augustus t/m 18 september 2026 aan Tulpstraat 19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– Verlengd:</text:span>
          </text:p>
            <text:p text:style-name="last-al">De volgende aanvraag omgevingsvergunningen is verlengd:</text:p>
            <text:list text:style-name="id1-3-2-1-1-3">
              <text:list-item text:style-override="id1-3-2-1-1-3-1">
                <text:number>-</text:number>
                <text:p text:style-name="al">Vergunning verleend (verlenging) voor het plaatsen van een steiger aan Tulpstraat 19 in Culemborg op 26 augustus t/m 18 september 2026.</text:p>
                <text:p text:style-name="al">Verzenddatum: 19 augustus 2026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40448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48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Culembo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Verlenging beslistermijn voor het plaatsen van een steiger op 26 augustus t/m 18 september 2026 aan Tulpstraat 19 te Culembo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4483</meta:user-defined>
    <meta:user-defined meta:name="OVERHEIDop.GmbID/DC.identifier">gmb-2026-404483</meta:user-defined>
    <meta:user-defined meta:name="OVERHEIDop.versieInformatie"/>
  </office:meta>
</office:document-meta>
</file>