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plaatsen container, Hoenderkopershoek 33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27 augustus 2026</text:p>
            <text:p text:style-name="common-al">Activiteit: plaatsen van container</text:p>
            <text:p text:style-name="common-al">Adres: Hoenderkopershoek 33 in Bunnik </text:p>
            <text:p text:style-name="common-al">Zaaknummer: OV 1452840</text:p>
            <text:p text:style-name="common-al">Datum ontvangst aanvraag: 24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4044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plaatsen container, Hoenderkopershoek 33 in Bunni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80</meta:user-defined>
    <meta:user-defined meta:name="OVERHEIDop.GmbID/DC.identifier">gmb-2026-404480</meta:user-defined>
    <meta:user-defined meta:name="OVERHEIDop.versieInformatie"/>
  </office:meta>
</office:document-meta>
</file>