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aanleggen van een gesloten bodemenergiesysteem aan het Jebbink 5,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melding omgevingswet ontvangen. De melding gaat over het aanleggen van een gesloten bodemenergiesysteem aan het Jebbink 5 in Vorden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last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De melding is geregistreerd met kenmerk 2026MA204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44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onck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voor het aanleggen van een gesloten bodemenergiesysteem aan het Jebbink 5, Vor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79</meta:user-defined>
    <meta:user-defined meta:name="OVERHEIDop.GmbID/DC.identifier">gmb-2026-404479</meta:user-defined>
    <meta:user-defined meta:name="OVERHEIDop.versieInformatie"/>
  </office:meta>
</office:document-meta>
</file>