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Daikin Perfera buitenunit onder aan de buitenmuur aan Scorpius 17, 5175 XM Loon op Zand, Verzoeklocatie 2026071601801, Loon op Zand (LOO00) E 38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Scorpius 17, 5175 XM Loon op Zand, Verzoeklocatie 2026071601801, Loon op Zand (LOO00) E 3818,</text:span> het plaatsen van een Daikin Perfera buitenunit onder aan de buitenmuur (0809Z2611805 verzonden 25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447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7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1805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het plaatsen van een Daikin Perfera buitenunit onder aan de buitenmuur aan Scorpius 17, 5175 XM Loon op Zand, Verzoeklocatie 2026071601801, Loon op Zand (LOO00) E 381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76</meta:user-defined>
    <meta:user-defined meta:name="OVERHEIDop.GmbID/DC.identifier">gmb-2026-404476</meta:user-defined>
    <meta:user-defined meta:name="OVERHEIDop.versieInformatie"/>
  </office:meta>
</office:document-meta>
</file>