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achterdakvlak van de woning, Nimfkruidvaart 15 2724SR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25-08-2026 een besluit verzonden op de aanvraag met zaaknummer 2026-091663 voor het plaatsen van een dakkapel op het achterdakvlak van de woning op locatie Nimfkruidvaart 15 2724SR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44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91663</meta:user-defined>
    <meta:user-defined meta:name="DCTERMS.abstract">het plaatsen van een dakkapel op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kapel op het achterdakvlak van de woning, Nimfkruidvaart 15 2724SR Zoeterme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73</meta:user-defined>
    <meta:user-defined meta:name="OVERHEIDop.GmbID/DC.identifier">gmb-2026-404473</meta:user-defined>
    <meta:user-defined meta:name="OVERHEIDop.versieInformatie"/>
  </office:meta>
</office:document-meta>
</file>