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20 sandwichborden ten behoeve van Fruitcorso 2026 van 3 september t/m 12 september 2027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gunning verleend voor het plaatsen van 20 sandwichborden ten behoeve van Fruitcorso 2026 van 3 september t/m 12 september 2027.</text:p>
            <text:p text:style-name="common-al">Verzenddatum 17 augustus 2026 </text:p>
            <text:p text:style-name="common-al">
            <text:span text:style-name="nadrukvet">Rechtsmiddel</text:span>
          </text:p>
            <text:p text:style-name="last-al">Als u het niet eens bent met deze beslissing, er kunt u daartegen bezwaar maken bij de burgemeester en wethouders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40447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7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7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Gemeente</meta:user-defined>
    <meta:user-defined meta:name="DC.title">Toestemming voor het plaatsen van 20 sandwichborden ten behoeve van Fruitcorso 2026 van 3 september t/m 12 september 2027 te Culembor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4471</meta:user-defined>
    <meta:user-defined meta:name="OVERHEIDop.GmbID/DC.identifier">gmb-2026-404471</meta:user-defined>
    <meta:user-defined meta:name="OVERHEIDop.versieInformatie"/>
  </office:meta>
</office:document-meta>
</file>