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Geuzenkade 57-H 1056KN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twee bomen staande in de binnentuin, er geldt een herplantplicht</text:p>
            <text:p text:style-name="common-al">Besluit: verleend</text:p>
            <text:p text:style-name="common-al">Besluit verzonden op: 24-08-2026</text:p>
            <text:p text:style-name="common-al">Zaakadres: Geuzenkade 57-H 1056KN Amsterdam</text:p>
            <text:p text:style-name="common-al">Zaaknummer: Z2026-028786</text:p>
            <text:p text:style-name="common-al">DSO-nummer: 2026063001672</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procesuitvoering.sdw@amsterdam.nl?Subject=Dossiernummer Z2026-028786" xlink:type="simple">procesuitvoering.sd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4-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44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8786</meta:user-defined>
    <meta:user-defined meta:name="DCTERMS.abstract">(KAP) het kappen van twee bomen staande in de binnentuin Geuzenhof 1</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Geuzenkade 57-H 1056KN Amsterdam</meta:user-defined>
    <meta:user-defined meta:name="OVERHEIDop.datumEindeReactietermijn">2026-10-07</meta:user-defined>
    <meta:user-defined meta:name="OVERHEIDop.terinzageleggingBG">https://mijnpublicaties.nl/Publicatie/29df30b1-3a35-4403-2961-08defe8f7383</meta:user-defined>
    <meta:user-defined meta:name="DCTERMS.W3CDTF/DCTERMS.available">2026-08-27</meta:user-defined>
    <meta:user-defined meta:name="DCTERMS.W3CDTF/OVERHEIDop.jaargang">2026</meta:user-defined>
    <meta:user-defined meta:name="OVERHEIDop.publicationIssue">404470</meta:user-defined>
    <meta:user-defined meta:name="OVERHEIDop.GmbID/DC.identifier">gmb-2026-404470</meta:user-defined>
    <meta:user-defined meta:name="OVERHEIDop.versieInformatie"/>
  </office:meta>
</office:document-meta>
</file>