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mgevingswet in het Warfhuisterloopdiep tussen Warfhuizen en Douwensterti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1 augustus 2026 een melding in kader van een milieubelastende activiteit ontvangen voor het toepassen van grond op de locatie in het Warfhuisterloopdiep tussen Warfhuizen en Douwenstertil. De melding is geaccepteerd.</text:p>
            <text:p text:style-name="last-al">Deze melding dient slechts ter kennisgeving. Het is niet mogelijk om hiertegen bezwaar te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4044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t Hogeland</meta:user-defined>
    <meta:user-defined meta:name="OVERHEIDop.Rubriek/DC.type">omgevingsmeld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3217</meta:user-defined>
    <meta:user-defined meta:name="DCTERMS.abstract">het toepassen van grond, in het Warfhuisterloopdiep tussen Warfhuizen en Douwenstertil (21 augustus 2026)</meta:user-defined>
    <dc:language>nl</dc:language>
    <meta:user-defined meta:name="OVERHEIDop.locatietype/OVERHEIDop.gebiedsmarkering">Vlak</meta:user-defined>
    <meta:user-defined meta:name="DC.title">Melding omgevingswet in het Warfhuisterloopdiep tussen Warfhuizen en Douwenstertil</meta:user-defined>
    <meta:user-defined meta:name="DCTERMS.W3CDTF/DCTERMS.available">2026-08-27</meta:user-defined>
    <meta:user-defined meta:name="DCTERMS.W3CDTF/OVERHEIDop.jaargang">2026</meta:user-defined>
    <meta:user-defined meta:name="OVERHEIDop.publicationIssue">404468</meta:user-defined>
    <meta:user-defined meta:name="OVERHEIDop.GmbID/DC.identifier">gmb-2026-404468</meta:user-defined>
    <meta:user-defined meta:name="OVERHEIDop.versieInformatie"/>
  </office:meta>
</office:document-meta>
</file>