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Zadelmakerstraat 140, 1991 JE Velserbroek, Boval personeelsfeest, op 11 dec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Zadelmakerstraat 140, 1991 JE Velserbroek, Boval personeelsfeest, op 11 dec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/>
            <text:p text:style-name="common-al">
            <text:span text:style-name="nadrukvet">Velserbroek</text:span>
          </text:p>
            <text:p text:style-name="common-al"/>
            <text:p text:style-name="last-al">Zadelmakerstraat 140, 1991 JE Velserbroek, Boval personeelsfeest, op 11 december 2026 (21-08-2026) 0453418903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44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89033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Zadelmakerstraat 140, 1991 JE Velserbroek, Boval personeelsfeest, op 11 dec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65</meta:user-defined>
    <meta:user-defined meta:name="OVERHEIDop.GmbID/DC.identifier">gmb-2026-404465</meta:user-defined>
    <meta:user-defined meta:name="OVERHEIDop.versieInformatie"/>
  </office:meta>
</office:document-meta>
</file>