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gevraagde omgevingsvergunning, Autolettestraat 8 3063NP Rot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Rotterdam maakt bekend dat het op <text:span text:style-name="nadrukvet">22-07-2026</text:span> een aanvraag voor een omgevingsvergunning, met kenmerk <text:span text:style-name="nadrukvet">Z2026-010211</text:span>/<text:span text:style-name="nadrukvet">2026072201819</text:span>, heeft ontvangen voor de Bouwactiviteit (omgevingsplan), Reclame. <text:span text:style-name="nadrukcur">(Grondslag: Omgevingswet, artikel 5.1)</text:span></text:p>
            <text:p text:style-name="common-al">De aanvraag betreft Rotterdam-Zeeuw-Zeeuw-Reclame op de locatie Autolettestraat 8 3063NP Rotterdam.</text:p>
            <text:p text:style-name="last-al">De publicatie van de reguliere aanvragen omgevingsvergunning heeft een informatief karakter. U kunt pas bezwaar maken als een besluit op een aanvraag genomen is. Dit besluit wordt gepubliceer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404462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462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462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Rot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10211</meta:user-defined>
    <meta:user-defined meta:name="DCTERMS.abstract">Rotterdam-Zeeuw-Zeeuw-Reclame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gevraagde omgevingsvergunning, Autolettestraat 8 3063NP Rotterdam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4462</meta:user-defined>
    <meta:user-defined meta:name="OVERHEIDop.GmbID/DC.identifier">gmb-2026-404462</meta:user-defined>
    <meta:user-defined meta:name="OVERHEIDop.versieInformatie"/>
  </office:meta>
</office:document-meta>
</file>