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Ostadestraat 135A 1072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bergruimte naar verblijfsruimte en het maken van een muurdoorbraak op de begane grond met behoud van bestemming tot één woning</text:p>
            <text:p text:style-name="common-al">Zaakadres: Van Ostadestraat 135A 1072SW Amsterdam</text:p>
            <text:p text:style-name="common-al">Datum ontvangst: 24-06-2026</text:p>
            <text:p text:style-name="common-al">Zaaknummer: Z2026-027856</text:p>
            <text:p text:style-name="common-al">DSO-nummer: 202606240085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4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56</meta:user-defined>
    <meta:user-defined meta:name="DCTERMS.abstract">omzetten van bergruimte naar verblijfsruimte en het maken van een muurdoorbraak op de begane grond met behoud van bestemming tot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Ostadestraat 135A 1072SW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61</meta:user-defined>
    <meta:user-defined meta:name="OVERHEIDop.GmbID/DC.identifier">gmb-2026-404461</meta:user-defined>
    <meta:user-defined meta:name="OVERHEIDop.versieInformatie"/>
  </office:meta>
</office:document-meta>
</file>