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- Molenweg 277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8-2026</text:p>
            <text:p text:style-name="common-al">
            <text:span text:style-name="nadrukvet">Omschrijving: </text:span>Wijziging beheerder exploitatievergunning (Molenweg 277 6543 VE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5115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20-08-2026</text:p>
            <text:p text:style-name="common-al">
            <text:span text:style-name="nadrukvet">Definitieve beschikking verzonden: </text:span>2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6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5 augustus 2026 tot en met 06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5115/2fa0aed6-debe-4e47-935f-6a4c45d393b8.pdf" xlink:type="simple">https://besluitenapv.nijmegen.nl/ZD2600105115/2fa0aed6-debe-4e47-935f-6a4c45d393b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4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- Molenweg 277 te Nijm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59</meta:user-defined>
    <meta:user-defined meta:name="OVERHEIDop.GmbID/DC.identifier">gmb-2026-404459</meta:user-defined>
    <meta:user-defined meta:name="OVERHEIDop.versieInformatie"/>
  </office:meta>
</office:document-meta>
</file>