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9-16-1-1">
      <style:table-column-properties/>
    </style:style>
    <style:style style:family="table-column" style:parent-style-name="colspec" style:name="id1-3-2-2-9-16-1-2">
      <style:table-column-properties/>
    </style:style>
    <text:list-style style:name="id1-3-2-2-9-16-1-3-12-2-2">
      <text:list-level-style-bullet text:bullet-char="-" text:level="1">
        <style:list-level-properties text:min-label-width="10mm"/>
      </text:list-level-style-bullet>
    </text:list-style>
    <text:list-style style:name="id1-3-2-2-9-16-1-3-12-2-2-1">
      <text:list-level-style-bullet text:bullet-char="-" text:level="1">
        <style:list-level-properties text:min-label-width="10mm"/>
      </text:list-level-style-bullet>
    </text:list-style>
    <text:list-style style:name="id1-3-2-2-9-16-1-3-12-2-2-2">
      <text:list-level-style-bullet text:bullet-char="-" text:level="1">
        <style:list-level-properties text:min-label-width="10mm"/>
      </text:list-level-style-bullet>
    </text:list-style>
    <text:list-style style:name="id1-3-2-2-9-16-1-3-12-2-2-3">
      <text:list-level-style-bullet text:bullet-char="-" text:level="1">
        <style:list-level-properties text:min-label-width="10mm"/>
      </text:list-level-style-bullet>
    </text:list-style>
    <style:style style:family="table-column" style:parent-style-name="colspec" style:name="id1-3-2-2-9-21-1-1">
      <style:table-column-properties/>
    </style:style>
    <style:style style:family="table-column" style:parent-style-name="colspec" style:name="id1-3-2-2-9-21-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bullet text:bullet-char="•" text:level="1">
        <style:list-level-properties text:min-label-width="10mm"/>
      </text:list-level-style-bullet>
    </text:list-style>
    <text:list-style style:name="id1-3-2-4-93-1">
      <text:list-level-style-bullet text:bullet-char="•" text:level="1">
        <style:list-level-properties text:min-label-width="10mm"/>
      </text:list-level-style-bullet>
    </text:list-style>
    <text:list-style style:name="id1-3-2-4-93-2">
      <text:list-level-style-bullet text:bullet-char="•" text:level="1">
        <style:list-level-properties text:min-label-width="10mm"/>
      </text:list-level-style-bullet>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onderwijs- en woningbouwprojecten gemeente Zaltbommel 2026</text:p>
      <text:section text:name="regeling_id1-3-2" text:style-name="regeling">
        <text:section text:name="aanhef_id1-3-2-1" text:style-name="aanhef">
          <text:section text:name="preambule_id1-3-2-1-1" text:style-name="preambule">
            <text:p text:style-name="al">Het college van burgemeester en wethouders van de gemeente Zaltbommel</text:p>
            <text:p text:style-name="al">Gelet op:</text:p>
            <text:p text:style-name="al">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 </text:p>
            <text:list text:style-name="id1-3-2-1-1-6">
              <text:list-item text:style-override="id1-3-2-1-1-6-1">
                <text:number>-</text:number>
                <text:p text:style-name="al">de gemeente bij de werkwijze 'Eerder aanvragen in het planproces' prioriteit en transportcapaciteit aanvraagt bij de netbeheerder; </text:p>
              </text:list-item>
              <text:list-item text:style-override="id1-3-2-1-1-6-2">
                <text:number>-</text:number>
                <text:p text:style-name="al">de gemeente als aanvrager van prioriteit en transportcapaciteit gebonden is aan de beginselen van behoorlijk bestuur, ook bij privaatrechtelijk handelen; en </text:p>
              </text:list-item>
              <text:list-item text:style-override="id1-3-2-1-1-6-3">
                <text:number>-</text:number>
                <text:p text:style-name="al">het noodzakelijk is transparante, objectieve en niet-discriminatoire criteria vast te stellen voor de prioritering en aanvraag voor transportcapaciteit voor onderwijs en woningbouw;</text:p>
              </text:list-item>
            </text:list>
            <text:p text:style-name="al">Besluit vast te stellen de volgende beleidsregels:</text:p>
            <text:p text:style-name="al"/>
            <text:p text:style-name="al">
            <text:span text:style-name="nadrukvet">Beleidsregels aanvraag prioriteit transportcapaciteit onderwijs- en woningbouwprojecten gemeente Zaltbomme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aandachtsgroepen: de groepen zoals gedefinieerd in de Wet versterking regie op de volkshuisvesting. Te weten: mantelzorgverleners en -ontvangers, mensen met een lichamelijke, verstandelijke of zintuiglijke beperking of psychische aandoening, uitstromers uit intramurale zorginstellingen, woningzoekenden na (jeugd)detentie, (dreigend) dakloze mensen, stoppende sekswerkers, statushouders, arbeidsmigranten, studenten, woonwagenbewoners.</text:p>
              </text:list-item>
              <text:list-item text:style-override="id1-3-2-2-1-3-2">
                <text:number>-</text:number>
                <text:p text:style-name="al">bestuursverklaring: door of namens het college afgegeven verklaring als bedoeld in artikel 7.21, derde en vierde lid, van de Systeemcode Elektriciteit 2026;</text:p>
              </text:list-item>
              <text:list-item text:style-override="id1-3-2-2-1-3-3">
                <text:number>-</text:number>
                <text:p text:style-name="al">BOPA: buitenplanse omgevingsplanactiviteit als bedoeld in de bijlage bij artikel 1.1 van de Omgevingswet, zijnde een activiteit, inhoudende: </text:p>
                <text:list text:style-name="id1-3-2-2-1-3-3-3">
                  <text:list-item text:style-override="id1-3-2-2-1-3-3-3-1">
                    <text:number>a.</text:number>
                    <text:p text:style-name="al">een activiteit waarvoor in het omgevingsplan is bepaald dat het verboden is deze zonder omgevingsvergunning te verrichten en die in strijd is met het omgevingsplan, of </text:p>
                  </text:list-item>
                  <text:list-item text:style-override="id1-3-2-2-1-3-3-3-2">
                    <text:number>b.</text:number>
                    <text:p text:style-name="al">een andere activiteit die in strijd is met het omgevingsplan;</text:p>
                  </text:list-item>
                </text:list>
              </text:list-item>
              <text:list-item text:style-override="id1-3-2-2-1-3-4">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5">
                <text:number>-</text:number>
                <text:p text:style-name="al">college: college van burgemeester en wethouders van de gemeente Zaltbommel;</text:p>
              </text:list-item>
              <text:list-item text:style-override="id1-3-2-2-1-3-6">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7">
                <text:number>-</text:number>
                <text:p text:style-name="al">netbeheerder: distributiesysteembeheerder als bedoeld in artikel 1.1 van de Energiewet die het distributiesysteem voor elektriciteit beheert in het congestiegebied;</text:p>
              </text:list-item>
              <text:list-item text:style-override="id1-3-2-2-1-3-8">
                <text:number>-</text:number>
                <text:p text:style-name="al">project: realisatie van een basisbehoefte, zijnde de functie onderwijs of woonbehoefte als bedoeld in tabel 3 van bijlage 3 van de Systeemcode Elektriciteit 2026; </text:p>
              </text:list-item>
              <text:list-item text:style-override="id1-3-2-2-1-3-9">
                <text:number>-</text:number>
                <text:p text:style-name="al">projectlocatie: locatie waar het project zal worden ontwikkeld; </text:p>
              </text:list-item>
              <text:list-item text:style-override="id1-3-2-2-1-3-10">
                <text:number>-</text:number>
                <text:p text:style-name="al">projectontwikkelaar: een rechtspersoon, stichting, vereniging of natuurlijke persoon die een project realiseert of initieert; </text:p>
              </text:list-item>
              <text:list-item text:style-override="id1-3-2-2-1-3-11">
                <text:number>-</text:number>
                <text:p text:style-name="al">prioriteringsverzoek: verzoek om prioriteit bij de toewijzing van transportcapaciteit als bedoeld in artikel 7.21 van de Systeemcode Elektriciteit 2026;</text:p>
              </text:list-item>
              <text:list-item text:style-override="id1-3-2-2-1-3-12">
                <text:number>-</text:number>
                <text:p text:style-name="al">projectdossier: geheel van documenten ter onderbouwing van een prioriteringsverzoek en transportverzoek;</text:p>
              </text:list-item>
              <text:list-item text:style-override="id1-3-2-2-1-3-13">
                <text:number>-</text:number>
                <text:p text:style-name="al">transportcapaciteit: capaciteit voor het transport van elektriciteit op het distributienet;</text:p>
              </text:list-item>
              <text:list-item text:style-override="id1-3-2-2-1-3-14">
                <text:number>-</text:number>
                <text:p text:style-name="al">transportverzoek: verzoek tot het verzorgen van transport van elektriciteit als bedoeld in artikel 3.46, eerste lid, van de Energiewet;</text:p>
              </text:list-item>
              <text:list-item text:style-override="id1-3-2-2-1-3-15">
                <text:number>-</text:number>
                <text:p text:style-name="al">volgordelijst: de door de gemeente vastgestelde rangordelijst van onderwijs- en woningbouwprojecten conform tabel 3 van bijlage 3 Systeemcode Elektriciteit 2026, waarvoor de gemeente transportverzoeken en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onderwijs- en woonbehoefte in congestiegebieden, in uitvoering van de gemeentelijke zorgplicht voor voldoende onderwijshuisvesting en woongelegenheid, die de grondslag vormt voor de opname van onderwijs- e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artikel 9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6 september 2026 </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op de website van gemeente Zaltbommel.</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onderwijs- of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informatie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onderwijs- of woonbehoefte te realiseren; en</text:p>
              </text:list-item>
              <text:list-item text:style-override="id1-3-2-2-8-3-8">
                <text:number>h.</text:number>
                <text:p text:style-name="al">als sprake is van collectieve voorzieningen, een deugdelijke motivering waaruit blijkt dat deze voorzieningen nodig zijn voor de onderwijs- of woonfunctie.</text:p>
              </text:list-item>
            </text:list>
            <text:p text:style-name="al">Informatie voor onderdelen 8.a t/m 8.h wordt door de projectontwikkelaar aan de gemeente verstrekt.</text:p>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het jaar van start bouw, waarbij een project hoger wordt gerangschikt als de bouw eerder start. Hierbij moet het jaar van start bouw voldoende concreet zijn onderbouwd. Onder start bouw wordt verstaan: de eerste onomkeerbare bouwkundige handeling aan de fundering van de woningen. Sloop, sanering, bouwrijp maken, het verleggen van kabels en leidingen en een symbolische starthandeling gelden niet als start bouw. </text:p>
            <text:p text:style-name="al"/>
            <text:p text:style-name="al">
            <text:span text:style-name="nadrukondlijn">Stap 2: Onderwijs</text:span>
          </text:p>
            <text:p text:style-name="al">Na de rangschikking in stap 1 komen projecten die toezien op een onderwijsfunctie, als bedoeld in tabel 3 van bijlage 3 van de Systeemcode Elektriciteit 2026, hoger op de volgordelijst dan projecten die toezien op een woonfunctie.</text:p>
            <text:p text:style-name="al">Binnen de categorie onderwijsprojecten wordt de volgorde bepaald op basis van onderstaande criteria:</text:p>
            <text:list text:style-name="id1-3-2-2-9-10">
              <text:list-item text:style-override="id1-3-2-2-9-10-1">
                <text:number>1.</text:number>
                <text:p text:style-name="al">het voorkomen van sluiting of onderbreking van bestaand onderwijs;</text:p>
              </text:list-item>
              <text:list-item text:style-override="id1-3-2-2-9-10-2">
                <text:number>2.</text:number>
                <text:p text:style-name="al">het oplossen van capaciteitstekort in de onderwijshuisvesting;</text:p>
              </text:list-item>
              <text:list-item text:style-override="id1-3-2-2-9-10-3">
                <text:number>3.</text:number>
                <text:p text:style-name="al">de kwaliteit van het bestaande gebouw; waarbij de prioritering zoals gebruikt in het Integraal Huisvestingplan Onderwijs de basis vormt.</text:p>
              </text:list-item>
            </text:list>
            <text:p text:style-name="al">Hierbij is de volgorde van deze criteria ook de volgorde van prioritering op de volgordelijst.</text:p>
            <text:p text:style-name="al"/>
            <text:p text:style-name="al">
            <text:span text:style-name="nadrukondlijn">Stap 3: Projectrijpheid woningbouwprojecten</text:span>
          </text:p>
            <text:p text:style-name="al">Na de rangschikking in stap 1 stelt de gemeente de projectrijpheid van het woningbouwproject vast op basis van de beschikbare documenten in een onderrangorde van één tot en met negen.</text:p>
            <text:p text:style-name="al"/>
            <text:section text:name="table_id1-3-2-2-9-16" text:style-name="table">
              <text:p text:style-name="table_top"/>
              <table:table table:style-name="tgroup">
                <table:table-column table:style-name="id1-3-2-2-9-16-1-1"/>
                <table:table-column table:style-name="id1-3-2-2-9-16-1-2"/>
                <table:table-row table:style-name="row">
                  <table:table-cell table:style-name="cell_frame_all" table:number-rows-spanned="1" table:number-columns-spanned="1">
                    <text:p text:style-name="table_al">
                      <text:span text:style-name="nadrukvet">Onder-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indien nodig, een civielrechtelijke overeenkomst gesloten én een onherroepelijke omgevingsvergunning voor de bouwactiviteit verleend (regime bestemmingsplan). Er is een onherroepelijke omgevingsvergunning verleend voor de projectlocatie (regime Omgevingswet)</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gesloten én een onherroepelijk Omgevingsplan vastgesteld of een onherroepelijke BOPA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een omgevingsvergunning verleend, maar deze is nog niet onherroepelijk</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een vastgesteld Omgevingsplan voor de ontwikkeling, een civielrechtelijke overeenkomst gesloten en de aanvraag voor een omgevingsvergunning (of BOPA) is in behandeling</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een vastgesteld Omgevingsplan voor de ontwikkeling én een civielrechtelijke overeenkomst gesloten</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De wijziging Omgevingsplan is vastgesteld maar nog niet onherroepelijk</text:p>
                  </table:table-cell>
                </table:table-row>
                <table:table-row table:style-name="row">
                  <table:table-cell table:style-name="cell_frame_all" table:number-rows-spanned="1" table:number-columns-spanned="1">
                    <text:p text:style-name="table_al">6.a</text:p>
                  </table:table-cell>
                  <table:table-cell table:style-name="cell_frame_all" table:number-rows-spanned="1" table:number-columns-spanned="1">
                    <text:p text:style-name="table_al">Het ontwerp Omgevingsplan ligt ter inzage</text:p>
                  </table:table-cell>
                </table:table-row>
                <table:table-row table:style-name="row">
                  <table:table-cell table:style-name="cell_frame_all" table:number-rows-spanned="1" table:number-columns-spanned="1">
                    <text:p text:style-name="table_al">6.b</text:p>
                  </table:table-cell>
                  <table:table-cell table:style-name="cell_frame_all" table:number-rows-spanned="1" table:number-columns-spanned="1">
                    <text:p text:style-name="table_al">Enkel kennisgeving wijziging Omgevingsplan gereed</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is een anterieure overeenkomst gesloten</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Er is een intentieovereenkomst gesloten of een positief principebesluit</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Er zijn andere stukken waardoor een project in aanmerking komt voor prioritering:</text:p>
                    <text:list text:style-name="id1-3-2-2-9-16-1-3-12-2-2">
                      <text:list-item text:style-override="id1-3-2-2-9-16-1-3-12-2-2-1">
                        <text:number>-</text:number>
                        <text:p text:style-name="table_al">Overeenkomst tussen gemeente en het Rijk over rijkssubsidies voor woningbouw.</text:p>
                      </text:list-item>
                      <text:list-item text:style-override="id1-3-2-2-9-16-1-3-12-2-2-2">
                        <text:number>-</text:number>
                        <text:p text:style-name="table_al">Prestatieafspraken tussen gemeenten en woningcorporaties.</text:p>
                      </text:list-item>
                      <text:list-item text:style-override="id1-3-2-2-9-16-1-3-12-2-2-3">
                        <text:number>-</text:number>
                        <text:p text:style-name="table_al">College- of raadsbesluit met gemeente als initiatiefnemer voor woningbouwontwikkeling.</text:p>
                      </text:list-item>
                    </text:list>
                  </table:table-cell>
                </table:table-row>
              </table:table>
              <text:p text:style-name="table_bottom"/>
            </text:section>
            <text:p text:style-name="al"/>
            <text:p text:style-name="al">
            <text:span text:style-name="nadrukondlijn">Stap 4: Maatschappelijk belang in woningbouwprojecten</text:span>
          </text:p>
            <text:p text:style-name="al">Na de op basis van stap 1 (jaar start bouw) en stap 3 (projectrijpheid) gemaakte rangschikking vindt een onderverdeling plaats op basis van het maatschappelijk belang van het woningbouwproject. Deze onderverdeling vindt plaats op basis van een puntentelling, waarbij een project hoger op de lijst komt wanneer het meer punten scoort. Een project kan hierbij voldoen aan meerdere criteria. Het aantal punten per criterium is onderstaande tabel weergegeven. </text:p>
            <text:p text:style-name="al"/>
            <text:section text:name="table_id1-3-2-2-9-21" text:style-name="table">
              <text:p text:style-name="table_top"/>
              <table:table table:style-name="tgroup">
                <table:table-column table:style-name="id1-3-2-2-9-21-1-1"/>
                <table:table-column table:style-name="id1-3-2-2-9-21-1-2"/>
                <table:table-row table:style-name="row">
                  <table:table-cell table:style-name="cell_frame_all" table:number-rows-spanned="1" table:number-columns-spanned="1">
                    <text:p text:style-name="table_al">
                      <text:span text:style-name="nadrukvet">Criterium</text:span>
                    </text:p>
                  </table:table-cell>
                  <table:table-cell table:style-name="cell_frame_all" table:number-rows-spanned="1" table:number-columns-spanned="1">
                    <text:p text:style-name="table_al">
                      <text:span text:style-name="nadrukvet">Aantal punten</text:span>
                    </text:p>
                  </table:table-cell>
                </table:table-row>
                <table:table-row table:style-name="row">
                  <table:table-cell table:style-name="cell_frame_all" table:number-rows-spanned="1" table:number-columns-spanned="1">
                    <text:p text:style-name="table_al">Het aandeel betaalbare woningen conform de jaarlijks landelijk vastgestelde koopprijs/huurprijsgrenzen bedraagt 66% of meer</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Het aandeel sociale huur conform de jaarlijks landelijk vastgestelde huurprijsgrenzen bedraagt 30% of meer</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Het project voorziet in de huisvesting van aandachtsgroepen</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Het project voorziet in de bouw van levensloopbestendige woningen </text:p>
                  </table:table-cell>
                  <table:table-cell table:style-name="cell_frame_all" table:number-rows-spanned="1" table:number-columns-spanned="1">
                    <text:p text:style-name="table_al">5</text:p>
                  </table:table-cell>
                </table:table-row>
              </table:table>
              <text:p text:style-name="table_bottom"/>
            </text:section>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artikel 9) en eventuele loting (artikel 10)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de motivering voor zijn positie op de volgordelijst of met de afwijzing van zijn verzoek tot plaatsing op de volgordelijst kan binnen tien kalenderdagen na bekendmaking van de volgordelijst schriftelijk een reactie indienen bij de gemeente. Reacties die na deze termijn worden ingediend, worden niet in behandeling genomen.</text:p>
              </text:list-item>
              <text:list-item text:style-override="id1-3-2-2-13-3">
                <text:number>2.</text:number>
                <text:p text:style-name="al">Een projectontwikkelaar die het niet eens is met de motivering voor zijn positie op de volgordelijst of met de afwijzing van zijn verzoek tot plaatsing op de volgordelijst kan binnen de reactietermijn zoals genoemd in lid 1 van dit artikel een kort geding aanhangig maken. </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reactietermijn, bedoeld in artikel 13 is verstreken, dan wel – als tijdig een reactie is ingebracht – nadat op deze reactie is besloten.</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onderwijs- en woningbouwprojecten gemeente Zaltbommel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Zaltbommel tot vaststelling van de Beleidsregels aanvraag prioriteit transportcapaciteit onderwijs- en woningbouwprojecten gemeente Zaltbommel 2026 (Beleidsregels aanvraag prioriteit transportcapaciteit onderwijs- en woningbouwprojecten gemeente Zaltbommel)</text:p>
          <text:p text:style-name="al">
          <text:span text:style-name="nadrukvet">Algemeen</text:span>
        </text:p>
          <text:p text:style-name="al"/>
          <text:p text:style-name="al">
          <text:span text:style-name="nadrukcur">Inleiding</text:span>
        </text:p>
          <text:p text:style-name="al">Met deze beleidsregels geeft de gemeente Zaltbommel invulling aan de wijze waarop zij omgaat met haar op grond van de Systeemcode Elektriciteit 2026 en de Energiewet bestaande bevoegdheid om prioriteringsverzoeken en transportcapaciteitsverzoeken in te dienen voor de functies onderwijs en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onderwijs- en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onderwijs en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wijs en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onderwijs- en woningbouwprojecten op een transparante, objectieve en niet-discriminatoire wijze in te richten. De gemeente geeft daarmee uitvoering aan haar taak om te voorzien in voldoende onderwijs- en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onderwijs en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s: onderwijs (subfuncties: middelbaar beroepsonderwijs, primair onderwijs, speciaal onderwijs en voortgezet onderwijs) en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9 en 13 eigen keuzes gemaakt, die beter aansluiten bij de situatie van de Gemeente Zaltbommel. Tevens is onderwijs toegevoegd als functie die wordt meegenomen in het proces van eerder aanvrag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hoofdstuk 2, artikel 3 “Reikwijdte” onder b van de Verordening en beleidstoelichting inwoners- en overheidsparticipatie gemeente Zaltbommel 2025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onderwijshuisvesting e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Onderwijs:</text:p>
          <text:list text:style-name="id1-3-2-4-93">
            <text:list-item text:style-override="id1-3-2-4-93-1">
              <text:number>•</text:number>
              <text:p text:style-name="al">Bestuursverklaring (zie artikel 5)</text:p>
            </text:list-item>
            <text:list-item text:style-override="id1-3-2-4-93-2">
              <text:number>•</text:number>
              <text:p text:style-name="al">Een afschrift van het Integraal Huisvestingplan waarin de onderwijslocatie (primair) is vermeld óf omgevingsplan (fallback)</text:p>
            </text:list-item>
          </text:list>
          <text:p text:style-name="al">Woningbouw — algemeen:</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5);</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aanmeldformulier op de gemeentelijke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jaar van start bouw staan hoger op de volgordelijst dan projecten met een latere start bouw. Het gaat hier niet om een wens, maar om een start bouwjaar die is onderbouwd met: een planning, een overeenkomst, subsidievoorwaarden of een vergunning.</text:p>
          <text:p text:style-name="al"/>
          <text:p text:style-name="al">De bewijsstukken moeten de opgegeven start bouwdatum concreet en plausibel maken, op basis van bewijsstukken zoals opgesomd in de rangorde van stap 3. Een omgevingsplan of BOPA zonder verdere planningsonderbouwing volstaat in de regel niet om een specifiek start bouwjaar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 Onderwijs</text:span>
        </text:p>
          <text:p text:style-name="al">Stap 2 ziet erop toe dat projecten die toezien op het invullen van een onderwijsfunctie, zoals bedoeld in tabel 3 van bijlage 3 van de Systeemcode Elektriciteit 2026, hoger op de volgordelijst komen. Binnen de categorie onderwijsprojecten wordt de volgorde bepaald op basis van onderstaande criteria:</text:p>
          <text:list text:style-name="id1-3-2-4-123">
            <text:list-item text:style-override="id1-3-2-4-123-1">
              <text:number>1.</text:number>
              <text:p text:style-name="al">het voorkomen van sluiting of onderbreking van bestaand onderwijs;</text:p>
            </text:list-item>
            <text:list-item text:style-override="id1-3-2-4-123-2">
              <text:number>2.</text:number>
              <text:p text:style-name="al">het oplossen van capaciteitstekort in de onderwijshuisvesting;</text:p>
            </text:list-item>
            <text:list-item text:style-override="id1-3-2-4-123-3">
              <text:number>3.</text:number>
              <text:p text:style-name="al">de kwaliteit van het bestaande gebouw; waarbij de prioritering zoals gebruikt in het Integraal Huisvestingplan Onderwijs de basis vormt.</text:p>
            </text:list-item>
          </text:list>
          <text:p text:style-name="al">Hierbij is de volgorde van deze criteria ook de volgorde van prioritering op de volgordelijst.</text:p>
          <text:p text:style-name="al">Het voorkomen van sluiting of onderbreking van bestaand onderwijs ziet toe op noodsituaties waarin bestaand onderwijs acuut geen doorgang kan vinden als er geen nieuwe huisvesting komt.</text:p>
          <text:p text:style-name="al">De bewijsstukken moeten het opgegeven capaciteitstekort concreet en plausibel maken. Hiervoor zijn de leerlingprognoses van de monitoring van de gemeente Zaltbommel, of vergelijkbare systematiek, leidend.</text:p>
          <text:p text:style-name="al"/>
          <text:p text:style-name="al">
          <text:span text:style-name="nadrukcur">Stap 3 – Projectrijpheid woningbouwprojecten</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
          <text:span text:style-name="nadrukcur">Stap 4 – Maatschappelijk belang in woningbouwprojecten</text:span>
        </text:p>
          <text:p text:style-name="al">De gemeente acht het van belang om het maatschappelijk belang van een project een rol te geven bij de verdere rangschikking van gelijkwaardige aanvragen, nadat stap 1 en stap 3 geen onderscheid hebben opgeleverd. De in deze stap opgenomen criteria houden verband met de Woonvisie Bommelerwaard 2021-2025. Voor de invulling van de mate van maatschappelijk belang is een puntensysteem ontwikkeld. Er zijn vier criteria opgesteld op basis waarvan woningbouwprojecten punten kunnen krijgen. Deze zijn cumulatief, en een hoger aantal punten zal een hogere positie op de volgordelijst met zich meebrengen.</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reactietermijn van artikel 13. Aanvragers hebben tien kalenderdagen na bekendmaking van de volgordelijst om te reageren. De resterende dagen binnen de twee-wekentermijn bieden de gemeente de benodigde verwerkingstijd om eventuele correcties naar aanleiding van de reacties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reactietermijn van tien kalenderdagen wijkt bewust af van de twintig-dagen bezwaar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te reager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de reactie bij de gemeente en de kortgedingprocedure bij de civiele rechter. Het recht op reactie bij de gemeente vervalt tien kalenderdagen na bekendmaking van de volgordelijst. Binnen deze zelfde termijn kan een projectontwikkelaar een kortgedingprocedure aanhangig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te reageren op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gecoördineerd aanvragen door middel van tijdsblokken op basis van start bouwjaar.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445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5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5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altbommel</meta:user-defined>
    <meta:user-defined meta:name="OVERHEID.Informatietype/DC.type">officiële publicatie</meta:user-defined>
    <meta:user-defined meta:name="OVERHEIDop.Rubriek/DC.type">beleidsregel</meta:user-defined>
    <meta:user-defined meta:name="OVERHEID.Gemeente/DCTERMS.publisher">Zaltbommel</meta:user-defined>
    <meta:user-defined meta:name="OVERHEID.Gemeente/OVERHEID.authority">Zaltbommel</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onderwijs- en woningbouwprojecten gemeente Zaltbommel 2026</meta:user-defined>
    <dc:language>nl</dc:language>
    <meta:user-defined meta:name="OVERHEIDop.locatietype/OVERHEIDop.gebiedsmarkering">Gemeente</meta:user-defined>
    <meta:user-defined meta:name="DC.title">Beleidsregels aanvraag prioriteit transportcapaciteit onderwijs- en woningbouwprojecten gemeente Zaltbommel 2026</meta:user-defined>
    <meta:user-defined meta:name="DCTERMS.W3CDTF/DCTERMS.available">2026-08-25</meta:user-defined>
    <meta:user-defined meta:name="DCTERMS.W3CDTF/OVERHEIDop.jaargang">2026</meta:user-defined>
    <meta:user-defined meta:name="OVERHEIDop.publicationIssue">404455</meta:user-defined>
    <meta:user-defined meta:name="OVERHEIDop.betreftRegeling">CVDR765855_1</meta:user-defined>
    <meta:user-defined meta:name="xs:date/OVERHEIDop.startdatum">2026-08-26</meta:user-defined>
    <meta:user-defined meta:name="OVERHEIDop.GmbID/DC.identifier">gmb-2026-404455</meta:user-defined>
    <meta:user-defined meta:name="OVERHEIDop.versieInformatie"/>
  </office:meta>
</office:document-meta>
</file>