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Leopoldstraat 27B 3031SV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1-07-2026</text:span> een aanvraag voor een omgevingsvergunning, met kenmerk <text:span text:style-name="nadrukvet">Z2026-010105</text:span>/<text:span text:style-name="nadrukvet">2026072101651</text:span>, heeft ontvangen voor de Bouwactiviteit (omgevingsplan). <text:span text:style-name="nadrukcur">(Grondslag: Omgevingswet, artikel 5.1)</text:span></text:p>
            <text:p text:style-name="common-al">De aanvraag betreft Airco buitenunit op de locatie Leopoldstraat 27B 3031SV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445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5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5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105</meta:user-defined>
    <meta:user-defined meta:name="DCTERMS.abstract">Airco buitenuni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Leopoldstraat 27B 3031SV Rot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451</meta:user-defined>
    <meta:user-defined meta:name="OVERHEIDop.GmbID/DC.identifier">gmb-2026-404451</meta:user-defined>
    <meta:user-defined meta:name="OVERHEIDop.versieInformatie"/>
  </office:meta>
</office:document-meta>
</file>