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7">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7-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7-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7-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1-1-7-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office:automatic-styles>
  <office:body>
    <office:text>
      <text:p text:style-name="new_page_staatscourant"/>
      <text:p text:style-name="single-kop-titel">Voorgenomen (verkoop en) levering percelen aan stichting Hubema </text:p>
      <text:section text:name="regeling_id1-3-2" text:style-name="regeling">
        <text:section text:name="aanhef_id1-3-2-1" text:style-name="aanhef">
          <text:section text:name="preambule_id1-3-2-1-1" text:style-name="preambule">
            <text:p text:style-name="al">De gemeente Lisse (hierna: ‘de Gemeente’) is voornemens circa 829 m² grond (na) te leveren op basis van een koopovereenkomst d.d. 21 maart 2022, welke grond deel uitmaakt van het perceel kadastraal bekend Lisse sectie B, nr. 3668 (gedeeltelijk), en daarnaast circa 151 m² grond te verkopen en leveren op grond van een nog overeen te komen minnelijke regeling, welke grond deel uitmaakt van het perceel kadastraal bekend gemeente Lisse sectie B, nr. 3155 (gedeeltelijk) (hierna tezamen: ‘de Gronden’).</text:p>
            <text:p text:style-name="al"/>
            <text:p text:style-name="al">Naar het oordeel van de Gemeente is Stichting Hubema (hierna: ‘Hubema’) de enige serieuze gegadigde voor de levering van de percelen.</text:p>
            <text:p text:style-name="al"/>
            <text:p text:style-name="al">
            <text:span text:style-name="nadrukvet">Toelichting</text:span>
          </text:p>
            <text:p text:style-name="al"/>
            <text:list text:style-name="id1-3-2-1-1-7">
              <text:list-item text:style-override="id1-3-2-1-1-7-1">
                <text:number>1.</text:number>
                <text:p text:style-name="al">De Gemeente heeft het oogmerk bij te dragen aan de versterking van de cultuurhistorische ontwikkeling van ’t Huys Dever, en de versterking van het landgoed rondom ’t Huys. </text:p>
              </text:list-item>
              <text:list-item text:style-override="id1-3-2-1-1-7-2">
                <text:number>2.</text:number>
                <text:p text:style-name="al">Hubema heeft tot doel de verwerving van percelen in de omgeving van ’t Huys Dever te Lisse, teneinde een zo groot mogelijk kader te scheppen waarin de Ridderhofstad en directe omgeving zo onaangetast en met vrij uit- en aanzicht ligt. </text:p>
              </text:list-item>
              <text:list-item text:style-override="id1-3-2-1-1-7-3">
                <text:number>3.</text:number>
                <text:p text:style-name="al">De Gemeente heeft reeds eerder, op grond van koopovereenkomsten van 21 maart en september 2022, de percelen kadastraal bekend gemeente Lisse sectie B nr. 3625, 3236 en 3626 geleverd aan Hubema en haar bestuurder de heer G.J. Schrama.</text:p>
              </text:list-item>
              <text:list-item text:style-override="id1-3-2-1-1-7-4">
                <text:number>4.</text:number>
                <text:p text:style-name="al">Tussen Hubema en de Gemeente is een geschil ontstaan over de uitleg van de overeenkomsten uit 2022. Partijen zijn voornemens om een minnelijke regeling overeen te komen waarbij de Gronden aan Hubema worden geleverd. Door de verkoop en levering van de Gronden geeft de Gemeente uitvoering aan de beoogde minnelijke regeling.</text:p>
              </text:list-item>
            </text:list>
            <text:p text:style-name="al">
            <text:span text:style-name="nadrukvet">Bezwaar</text:span>
          </text:p>
            <text:p text:style-name="al">Een gegadigde die, met inachtneming van de bovenstaande motivering, desondanks meent in aanmerking te komen voor de aankoop van de Gronden dient dit binnen veertien 14 kalenderdagen na de publicatie van deze kennisgeving schriftelijk en gemotiveerd kenbaar te maken middels een e-mailbericht aan r.kok@hltsamen.nl onder vermelding van levering aan stichting Hubema.</text:p>
          </text:section>
        </text:section>
        <text:section text:name="regeling-tekst_id1-3-2-2" text:style-name="regeling-tekst"/>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isse</text:p>
            </table:table-cell>
            <table:table-cell office:value-type="string" table:style-name="header.C">
              <text:p text:style-name="headerright"><text:span text:style-name="nr">Nr. 404449</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449</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449</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Informatie-Web-CB/5.46/xml/MC-DRP-OverigeInformatie-Web-CB.xml</meta:user-defined>
    <meta:user-defined meta:name="OVERHEID.Gemeente/DC.creator">Lisse</meta:user-defined>
    <meta:user-defined meta:name="OVERHEID.Informatietype/DC.type">officiële publicatie</meta:user-defined>
    <meta:user-defined meta:name="OVERHEIDop.Rubriek/DC.type">overige overheidsinformatie</meta:user-defined>
    <meta:user-defined meta:name="OVERHEID.Gemeente/OVERHEID.authority">Lisse</meta:user-defined>
    <meta:user-defined meta:name="OVERHEID.Gemeente/DCTERMS.publisher">Lisse</meta:user-defined>
    <meta:user-defined meta:name="OVERHEID.TaxonomieBeleidsagendaDecentraal/OVERHEID.category">Ruimte en infrastructuur | Organisatie en beleid</meta:user-defined>
    <dc:language>nl</dc:language>
    <meta:user-defined meta:name="OVERHEIDop.locatietype/OVERHEIDop.gebiedsmarkering">Adres</meta:user-defined>
    <meta:user-defined meta:name="DC.title">Voorgenomen (verkoop en) levering percelen aan stichting Hubema</meta:user-defined>
    <meta:user-defined meta:name="DCTERMS.W3CDTF/DCTERMS.available">2026-08-27</meta:user-defined>
    <meta:user-defined meta:name="DCTERMS.W3CDTF/OVERHEIDop.jaargang">2026</meta:user-defined>
    <meta:user-defined meta:name="OVERHEIDop.publicationIssue">404449</meta:user-defined>
    <meta:user-defined meta:name="OVERHEIDop.GmbID/DC.identifier">gmb-2026-404449</meta:user-defined>
    <meta:user-defined meta:name="OVERHEIDop.versieInformatie"/>
  </office:meta>
</office:document-meta>
</file>